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DefaultParagraphFont" style:family="text">
      <style:text-properties fo:font-size="13pt" style:font-size-asian="13pt" style:font-size-complex="13pt"/>
    </style:style>
    <style:style style:name="P3" style:parent-style-name="Standard" style:family="paragraph">
      <style:paragraph-properties fo:text-align="center"/>
      <style:text-properties fo:font-weight="bold" style:font-weight-asian="bold" style:font-weight-complex="bold" fo:font-size="13pt" style:font-size-asian="13pt" style:font-size-complex="13pt"/>
    </style:style>
    <style:style style:name="P4" style:parent-style-name="Standard" style:family="paragraph">
      <style:paragraph-properties fo:text-align="center"/>
      <style:text-properties fo:font-weight="bold" style:font-weight-asian="bold" style:font-weight-complex="bold" fo:font-size="13pt" style:font-size-asian="13pt" style:font-size-complex="13pt"/>
    </style:style>
    <style:style style:name="P5" style:parent-style-name="Standard" style:family="paragraph">
      <style:text-properties fo:font-size="13pt" style:font-size-asian="13pt" style:font-size-complex="13pt"/>
    </style:style>
    <style:style style:name="P6" style:parent-style-name="Standard" style:family="paragraph">
      <style:text-properties fo:font-size="13pt" style:font-size-asian="13pt" style:font-size-complex="13pt"/>
    </style:style>
    <style:style style:name="P7" style:parent-style-name="Standard" style:family="paragraph">
      <style:text-properties fo:font-size="13pt" style:font-size-asian="13pt" style:font-size-complex="13pt"/>
    </style:style>
    <style:style style:name="P8" style:parent-style-name="Standard" style:family="paragraph">
      <style:text-properties fo:font-size="13pt" style:font-size-asian="13pt" style:font-size-complex="13pt"/>
    </style:style>
    <style:style style:name="P9" style:parent-style-name="Standard" style:family="paragraph">
      <style:text-properties fo:font-size="13pt" style:font-size-asian="13pt" style:font-size-complex="13pt"/>
    </style:style>
    <style:style style:name="P10" style:parent-style-name="Standard" style:family="paragraph">
      <style:text-properties fo:font-size="13pt" style:font-size-asian="13pt" style:font-size-complex="13pt"/>
    </style:style>
    <style:style style:name="P11" style:parent-style-name="Standard" style:family="paragraph">
      <style:text-properties fo:font-size="13pt" style:font-size-asian="13pt" style:font-size-complex="13pt"/>
    </style:style>
    <style:style style:name="P12" style:parent-style-name="Standard" style:family="paragraph">
      <style:text-properties fo:font-size="13pt" style:font-size-asian="13pt" style:font-size-complex="13pt"/>
    </style:style>
    <style:style style:name="P13" style:parent-style-name="Standard" style:family="paragraph">
      <style:text-properties fo:font-size="13pt" style:font-size-asian="13pt" style:font-size-complex="13pt"/>
    </style:style>
    <style:style style:name="P14" style:parent-style-name="Standard" style:family="paragraph">
      <style:text-properties fo:font-size="13pt" style:font-size-asian="13pt" style:font-size-complex="13pt"/>
    </style:style>
    <style:style style:name="P15" style:parent-style-name="Standard" style:family="paragraph">
      <style:text-properties fo:font-size="13pt" style:font-size-asian="13pt" style:font-size-complex="13pt"/>
    </style:style>
    <style:style style:name="P16" style:parent-style-name="Standard" style:family="paragraph">
      <style:text-properties fo:font-size="13pt" style:font-size-asian="13pt" style:font-size-complex="13pt"/>
    </style:style>
    <style:style style:name="P17" style:parent-style-name="Standard" style:family="paragraph">
      <style:text-properties fo:font-size="13pt" style:font-size-asian="13pt" style:font-size-complex="13pt"/>
    </style:style>
    <style:style style:name="P18" style:parent-style-name="Standard" style:family="paragraph">
      <style:text-properties fo:font-size="13pt" style:font-size-asian="13pt" style:font-size-complex="13pt"/>
    </style:style>
    <style:style style:name="P19" style:parent-style-name="Standard" style:family="paragraph">
      <style:text-properties fo:font-size="13pt" style:font-size-asian="13pt" style:font-size-complex="13pt"/>
    </style:style>
    <style:style style:name="P20" style:parent-style-name="Standard" style:family="paragraph">
      <style:text-properties fo:font-size="13pt" style:font-size-asian="13pt" style:font-size-complex="13pt"/>
    </style:style>
    <style:style style:name="P21" style:parent-style-name="Standard" style:family="paragraph">
      <style:text-properties fo:font-size="13pt" style:font-size-asian="13pt" style:font-size-complex="13pt"/>
    </style:style>
    <style:style style:name="P22" style:parent-style-name="Standard" style:family="paragraph">
      <style:text-properties fo:font-size="13pt" style:font-size-asian="13pt" style:font-size-complex="13pt"/>
    </style:style>
    <style:style style:name="P23" style:parent-style-name="Standard" style:family="paragraph">
      <style:text-properties fo:font-size="13pt" style:font-size-asian="13pt" style:font-size-complex="13pt"/>
    </style:style>
    <style:style style:name="P24" style:parent-style-name="Standard" style:family="paragraph">
      <style:text-properties fo:font-size="13pt" style:font-size-asian="13pt" style:font-size-complex="13pt"/>
    </style:style>
    <style:style style:name="P25" style:parent-style-name="Standard" style:family="paragraph">
      <style:text-properties fo:font-size="13pt" style:font-size-asian="13pt" style:font-size-complex="13pt"/>
    </style:style>
    <style:style style:name="P26" style:parent-style-name="Standard" style:family="paragraph">
      <style:text-properties fo:font-size="13pt" style:font-size-asian="13pt" style:font-size-complex="13pt"/>
    </style:style>
    <style:style style:name="P27" style:parent-style-name="Standard" style:family="paragraph">
      <style:text-properties fo:font-size="13pt" style:font-size-asian="13pt" style:font-size-complex="13pt"/>
    </style:style>
    <style:style style:name="P28" style:parent-style-name="Standard" style:family="paragraph">
      <style:text-properties fo:font-size="13pt" style:font-size-asian="13pt" style:font-size-complex="13pt"/>
    </style:style>
    <style:style style:name="P29" style:parent-style-name="Standard" style:family="paragraph">
      <style:text-properties fo:font-size="13pt" style:font-size-asian="13pt" style:font-size-complex="13pt"/>
    </style:style>
    <style:style style:name="P30" style:parent-style-name="Standard" style:family="paragraph">
      <style:text-properties fo:font-size="13pt" style:font-size-asian="13pt" style:font-size-complex="13pt"/>
    </style:style>
    <style:style style:name="P31" style:parent-style-name="Standard" style:family="paragraph">
      <style:text-properties fo:font-size="13pt" style:font-size-asian="13pt" style:font-size-complex="13pt"/>
    </style:style>
    <style:style style:name="P32" style:parent-style-name="Standard" style:family="paragraph">
      <style:text-properties fo:font-size="13pt" style:font-size-asian="13pt" style:font-size-complex="13pt"/>
    </style:style>
    <style:style style:name="P33" style:parent-style-name="Standard" style:family="paragraph">
      <style:text-properties fo:font-size="13pt" style:font-size-asian="13pt" style:font-size-complex="13pt"/>
    </style:style>
    <style:style style:name="P34" style:parent-style-name="Standard" style:family="paragraph">
      <style:text-properties fo:font-size="13pt" style:font-size-asian="13pt" style:font-size-complex="13pt"/>
    </style:style>
    <style:style style:name="P35" style:parent-style-name="Standard" style:family="paragraph">
      <style:text-properties fo:font-size="14pt" style:font-size-asian="14pt" style:font-size-complex="14pt"/>
    </style:style>
    <style:style style:name="S1" style:family="section">
      <style:section-properties fo:margin-left="0in" fo:margin-right="0in" style:writing-mode="lr-tb"/>
    </style:style>
    <style:style style:name="T36" style:parent-style-name="DefaultParagraphFont" style:family="text">
      <style:text-properties fo:font-size="9pt" style:font-size-asian="9pt" style:font-size-complex="9pt"/>
    </style:style>
    <style:style style:name="S2" style:family="section">
      <style:section-properties fo:margin-left="0in" fo:margin-right="0in" style:writing-mode="lr-tb"/>
    </style:style>
    <style:style style:name="P37" style:parent-style-name="Standard" style:family="paragraph">
      <style:text-properties fo:font-size="11pt" style:font-size-asian="11pt" style:font-size-complex="11pt"/>
    </style:style>
    <style:style style:name="P38" style:parent-style-name="Standard" style:family="paragraph">
      <style:text-properties fo:font-size="11pt" style:font-size-asian="11pt" style:font-size-complex="11pt"/>
    </style:style>
    <style:style style:name="P39" style:parent-style-name="Standard" style:family="paragraph">
      <style:text-properties fo:font-size="11pt" style:font-size-asian="11pt" style:font-size-complex="11pt"/>
    </style:style>
    <style:style style:name="P40" style:parent-style-name="Standard" style:family="paragraph">
      <style:text-properties fo:font-size="11pt" style:font-size-asian="11pt" style:font-size-complex="11pt"/>
    </style:style>
    <style:style style:name="P41" style:parent-style-name="Standard" style:family="paragraph">
      <style:text-properties fo:font-size="11pt" style:font-size-asian="11pt" style:font-size-complex="11pt"/>
    </style:style>
    <style:style style:name="T42" style:parent-style-name="DefaultParagraphFont" style:family="text">
      <style:text-properties fo:font-size="11pt" style:font-size-asian="11pt" style:font-size-complex="11pt"/>
    </style:style>
  </office:automatic-styles>
  <office:body>
    <office:text text:use-soft-page-breaks="true">
      <text:p text:style-name="P1"><text:span text:style-name="T2">Sandburg Village Dental</text:span></text:p>
      <text:p text:style-name="P3">Eaglesoft Medical History</text:p>
      <text:p text:style-name="P4"/>
      <text:p text:style-name="P5">Name: ___________________________ Birth Date: <text:s/>_____________ Date: <text:s/>______________</text:p>
      <text:p text:style-name="P6"/>
      <text:p text:style-name="P7">Although dental personnel primarily treat the area in and around your mouth, your mouth is a part of your entire body. <text:s/>Health problems that you may have, or medication that you may be taking, could have an important interrelationship with the dentistry you will receive. <text:s/>Thank you for answering the following questions. <text:s text:c="7"/></text:p>
      <text:p text:style-name="P8"/>
      <text:p text:style-name="P9">Please provide the name of your primary care physician:</text:p>
      <text:p text:style-name="P10">Name/contact info: _____________________________________________________</text:p>
      <text:p text:style-name="P11">Have you ever been hospitalized or had a major operation?<text:s/><text:tab/>O Yes <text:s/>O No</text:p>
      <text:p text:style-name="P12">If yes________________________________________________________________________</text:p>
      <text:p text:style-name="P13">Have you ever had a serious head or neck injury? <text:s text:c="17"/><text:tab/>O Yes <text:s text:c="2"/>O No</text:p>
      <text:p text:style-name="P14">If yes________________________________________________________________________</text:p>
      <text:p text:style-name="P15">Are you taking any medications, pill, or drugs? <text:s text:c="22"/>O Yes <text:s text:c="2"/>O No</text:p>
      <text:p text:style-name="P16">If yes, please list_______________________________________________________________</text:p>
      <text:p text:style-name="P17">Do you take, or have you taken, Phen-Fen or Redux?<text:tab/><text:tab/>O Yes <text:s/>O No <text:s text:c="5"/></text:p>
      <text:p text:style-name="P18">If yes, which one(s)?___________________________________________________________</text:p>
      <text:p text:style-name="P19">Have you taken Fosamax, Boniva, Actonel or any other</text:p>
      <text:p text:style-name="P20">medications containing bisphosphonates?<text:tab/><text:tab/><text:tab/>O Yes <text:s/>O No</text:p>
      <text:p text:style-name="P21">If yes, which one(s)?___________________________________________________________</text:p>
      <text:p text:style-name="P22">Are you on a special diet?<text:tab/><text:tab/><text:tab/><text:tab/><text:tab/><text:tab/>O Yes <text:s/>O No</text:p>
      <text:p text:style-name="P23">Please circle if you use any of the following:</text:p>
      <text:p text:style-name="P24">Tobacco/smokeless tobacco/marijuana/hookah/vaping device/IQOS<text:tab/><text:tab/><text:tab/><text:tab/><text:tab/></text:p>
      <text:p text:style-name="P25">Do you use controlled substances? Opioids?<text:tab/><text:tab/><text:tab/>O Yes <text:s/>O No</text:p>
      <text:p text:style-name="P26">If yes, please list_______________________________________________________________</text:p>
      <text:p text:style-name="P27"/>
      <text:p text:style-name="P28">Women: Are you...</text:p>
      <text:p text:style-name="P29">O Pregnant/Trying to get pregnant?<text:tab/>O Nursing?<text:tab/><text:tab/>O Taking oral contraceptives?</text:p>
      <text:p text:style-name="P30"/>
      <text:p text:style-name="P31">Are you allergic to any of the following?</text:p>
      <text:p text:style-name="P32">O Aspirin<text:tab/><text:tab/>O Penicillin<text:tab/><text:tab/>O Codeine<text:tab/><text:tab/>O Acrylic</text:p>
      <text:p text:style-name="P33">O Metal<text:tab/><text:tab/>O Latex<text:tab/><text:tab/>O Sulfa Drugs<text:tab/>O Local Anesthetics</text:p>
      <text:p text:style-name="P34">Other?<text:tab/><text:s text:c="2"/>If yes, please list_________________________________________<text:tab/></text:p>
      <text:p text:style-name="P35"/>
      <text:p text:style-name="Standard">Do you have, or have you had any of the following? <text:s/>If yes, please explain in comment section.</text:p>
      <text:section text:name="Sect1" text:style-name="S1">
        <text:p text:style-name="Standard"/>
        <text:p text:style-name="Standard">AIDS/HIV Positive<text:tab/><text:tab/>O Yes <text:s/>O No <text:s text:c="9"/>Artificial Joint<text:tab/><text:tab/><text:tab/>O Yes <text:s/>O No <text:s/></text:p>
        <text:p text:style-name="Standard">Alzheimer's Disease<text:tab/><text:tab/>O Yes <text:s/>O No <text:s text:c="9"/>Asthma<text:tab/><text:tab/><text:tab/><text:tab/>O Yes <text:s/>O No <text:s/></text:p>
        <text:p text:style-name="Standard">Anaphylaxis<text:tab/><text:tab/><text:tab/>O Yes <text:s/>O No <text:s text:c="9"/>Blood Disease<text:tab/><text:tab/><text:tab/>O Yes <text:s/>O No <text:s text:c="2"/><text:tab/><text:tab/></text:p>
        <text:p text:style-name="Standard">Anemia<text:tab/><text:tab/><text:tab/>O Yes <text:s/>O No <text:s text:c="9"/>Blood Transfusion<text:tab/><text:tab/>O Yes <text:s/>O No <text:s text:c="2"/></text:p>
        <text:p text:style-name="Standard">Angina<text:tab/><text:tab/><text:tab/><text:tab/>O Yes <text:s/>O No <text:s text:c="9"/>Breathing Problems<text:tab/><text:tab/>O Yes <text:s/>O No <text:s text:c="2"/></text:p>
        <text:p text:style-name="Standard">Arthritis/Gout<text:tab/><text:tab/><text:tab/>O Yes <text:s/>O No <text:s text:c="9"/>Bruise Easily<text:tab/><text:tab/><text:tab/>O Yes <text:s/>O No <text:s text:c="2"/></text:p>
        <text:p text:style-name="Standard">Artificial Heart Valve<text:tab/><text:tab/>O Yes <text:s/>O No <text:s text:c="9"/>Cancer<text:tab/><text:tab/><text:tab/><text:tab/>O Yes <text:s/>O No <text:s text:c="2"/></text:p>
        <text:soft-page-break/>
        <text:p text:style-name="Standard">Chemotherapy<text:tab/><text:tab/><text:tab/>O Yes <text:s/>O No <text:s text:c="9"/>Hypoglycemia<text:tab/><text:tab/><text:tab/>O Yes <text:s/>O No</text:p>
        <text:p text:style-name="Standard">Chest Pains<text:tab/><text:tab/><text:tab/>O Yes <text:s/>O No <text:s text:c="9"/>HPV vaccine <text:s text:c="31"/>O Yes <text:s/>O No</text:p>
        <text:p text:style-name="Standard">Cold Sores/Fever Blisters<text:tab/>O Yes <text:s/>O No <text:s text:c="9"/>Irregular Heartbeat<text:tab/><text:tab/>O Yes <text:s/>O No <text:s text:c="9"/></text:p>
        <text:p text:style-name="Standard">Congenital Heart Disorder<text:tab/>O Yes <text:s/>O No <text:s text:c="9"/>Leukemia<text:tab/><text:tab/><text:tab/><text:s text:c="12"/>O Yes <text:s/>O No <text:s text:c="2"/></text:p>
        <text:p text:style-name="Standard">Convulsions<text:tab/><text:tab/><text:tab/>O Yes <text:s/>O No <text:s text:c="9"/>Liver Disease<text:tab/><text:tab/><text:tab/>O Yes <text:s/>O No <text:s text:c="2"/></text:p>
        <text:p text:style-name="Standard">Cortisone Medicine<text:tab/><text:tab/>O Yes <text:s/>O No <text:s text:c="9"/>Low Blood Pressure<text:tab/><text:tab/>O Yes <text:s/>O No <text:s text:c="5"/></text:p>
        <text:p text:style-name="Standard">Diabetes<text:tab/><text:tab/><text:tab/>O Yes <text:s/>O No <text:s text:c="9"/>Lung Disease<text:tab/><text:tab/><text:tab/>O Yes <text:s/>O No</text:p>
        <text:p text:style-name="Standard">Drug Addiction<text:tab/><text:tab/>O Yes <text:s/>O No <text:s text:c="9"/>Mitral Valve Prolapse<text:tab/><text:tab/>O Yes <text:s/>O No <text:s text:c="2"/></text:p>
        <text:p text:style-name="Standard">Easily Winded<text:tab/><text:tab/><text:tab/>O Yes <text:s/>O No <text:s text:c="9"/>Osteoporosis<text:tab/><text:tab/><text:tab/>O Yes <text:s/>O No <text:s text:c="2"/></text:p>
        <text:p text:style-name="Standard">Emphysema<text:tab/><text:tab/><text:tab/>O Yes <text:s/>O No <text:s text:c="9"/>Pain in Jaw Joints<text:tab/><text:tab/>O Yes <text:s/>O No <text:s text:c="3"/></text:p>
        <text:p text:style-name="Standard">Epilepsy or Seizure<text:tab/><text:tab/>O Yes <text:s/>O No <text:s text:c="9"/>Parathyroid Disease<text:tab/><text:tab/>O Yes <text:s/>O No</text:p>
        <text:p text:style-name="Standard">Excessive Bleeding<text:tab/><text:tab/>O Yes <text:s/>O No <text:s text:c="9"/>Psychiatric Care<text:tab/><text:tab/><text:s text:c="12"/>O Yes <text:s/>O No <text:s/></text:p>
        <text:p text:style-name="Standard">Excessive Thirst<text:tab/><text:tab/>O Yes <text:s/>O No <text:s text:c="9"/>Radiation Treatments<text:tab/><text:tab/>O Yes <text:s/>O No <text:s text:c="2"/></text:p>
        <text:p text:style-name="Standard">Fainting Spells/Dizziness<text:tab/>O Yes <text:s/>O No <text:s text:c="9"/>Recent Weight Loss<text:tab/><text:tab/>O Yes <text:s/>O No <text:s text:c="2"/></text:p>
        <text:p text:style-name="Standard">Frequent Cough<text:tab/><text:tab/>O Yes <text:s/>O No <text:s text:c="9"/>Renal Dialysis<text:tab/><text:tab/><text:tab/>O Yes <text:s/>O No <text:s text:c="2"/></text:p>
        <text:p text:style-name="Standard">Frequent Diarrhea<text:tab/><text:tab/>O Yes <text:s/>O No <text:s text:c="9"/>Rheumatic Fever<text:tab/><text:tab/><text:s text:c="12"/>O Yes <text:s/>O No <text:s text:c="2"/></text:p>
        <text:p text:style-name="Standard">Frequent Headaches<text:tab/><text:tab/>O Yes <text:s/>O No <text:s text:c="9"/>Rheumatism<text:tab/><text:tab/><text:tab/>O Yes <text:s/>O No <text:s text:c="5"/></text:p>
        <text:p text:style-name="Standard">Genital Herpes<text:tab/><text:tab/>O Yes <text:s/>O No <text:s text:c="9"/>Scarlet Fever<text:tab/><text:tab/><text:tab/>O Yes <text:s/>O No <text:s/></text:p>
        <text:p text:style-name="Standard">Glaucoma<text:tab/><text:tab/><text:tab/>O Yes <text:s/>O No <text:s text:c="9"/>Shingles<text:tab/><text:tab/><text:tab/><text:s text:c="12"/>O Yes <text:s/>O No</text:p>
        <text:p text:style-name="Standard">Hay Fever<text:tab/><text:tab/><text:tab/>O Yes <text:s/>O No <text:s text:c="9"/>Sickle Cell Disease<text:tab/><text:tab/>O Yes <text:s/>O No <text:s text:c="2"/></text:p>
        <text:p text:style-name="Standard">Heart Attack/Failure<text:tab/><text:tab/>O Yes <text:s/>O No <text:s text:c="9"/>Sinus Trouble<text:tab/><text:tab/><text:tab/>O Yes <text:s/>O No <text:s text:c="2"/></text:p>
        <text:p text:style-name="Standard">Heart Murmur<text:tab/><text:tab/><text:tab/>O Yes <text:s/>O No <text:s text:c="9"/>Spina Bifida<text:tab/><text:tab/><text:tab/>O Yes <text:s/>O No <text:s text:c="4"/></text:p>
        <text:p text:style-name="Standard">Heart Pacemaker<text:tab/><text:tab/>O Yes <text:s/>O No <text:s text:c="9"/>Stomach/Intestinal Disease<text:tab/>O Yes <text:s/>O No <text:s/></text:p>
        <text:p text:style-name="Standard">Heart Trouble/Disease<text:tab/>O Yes <text:s/>O No <text:s text:c="9"/>Stroke<text:tab/><text:tab/><text:tab/><text:tab/>O Yes <text:s/>O No<text:s/></text:p>
        <text:p text:style-name="Standard">Hemophilia<text:tab/><text:tab/><text:tab/>O Yes <text:s/>O No <text:s text:c="9"/>Swelling of Limbs<text:tab/><text:tab/>O Yes <text:s/>O No<text:tab/></text:p>
        <text:p text:style-name="Standard">Hepatitis A<text:tab/><text:tab/><text:tab/>O Yes <text:s/>O No <text:s text:c="9"/>Thyroid Disease<text:tab/><text:tab/><text:s text:c="12"/>O Yes <text:s/>O No <text:s/></text:p>
        <text:p text:style-name="Standard">Hepatitis B or C<text:tab/><text:tab/>O Yes <text:s/>O No <text:s text:c="9"/>Tonsillitis<text:tab/><text:tab/><text:tab/><text:s text:c="12"/>O Yes <text:s/>O No <text:s text:c="2"/></text:p>
        <text:p text:style-name="Standard">Herpes<text:tab/><text:tab/><text:tab/><text:tab/>O Yes <text:s/>O No <text:s text:c="9"/>Tuberculosis<text:tab/><text:tab/><text:tab/>O Yes <text:s/>O No <text:s text:c="2"/><text:tab/></text:p>
        <text:p text:style-name="Standard">High Blood Pressure<text:tab/><text:tab/>O Yes <text:s/>O No <text:s text:c="9"/>Tumors or Growths<text:tab/><text:tab/>O Yes <text:s/>O No <text:s text:c="4"/></text:p>
        <text:p text:style-name="Standard">High Cholesterol<text:tab/><text:tab/>O Yes <text:s/>O No <text:s text:c="9"/>Ulcers<text:tab/><text:tab/><text:tab/><text:tab/>O Yes <text:s/>O No</text:p>
        <text:p text:style-name="Standard">Hives or Rash<text:tab/><text:tab/><text:tab/>O Yes <text:s/>O No <text:s text:c="9"/>Venereal Disease<text:tab/><text:tab/><text:s text:c="12"/>O Yes <text:s/>O No <text:s/></text:p>
        <text:p text:style-name="Standard">Human Papillomavirus<text:s/><text:span text:style-name="T36">(HPV)</text:span><text:tab/>O Yes <text:s/>O No<text:s/><text:tab/><text:s text:c="8"/>Yellow Jaundice<text:tab/><text:s text:c="12"/><text:tab/>O Yes <text:s/>O No</text:p>
      </text:section>
      <text:section text:name="Sect2" text:style-name="S2">
        <text:p text:style-name="Standard"/>
        <text:p text:style-name="Standard"/>
        <text:p text:style-name="Standard">Have you ever had any serious illness not listed above? O Yes <text:s/>O No <text:s/>If yes:______________________</text:p>
        <text:p text:style-name="Standard"/>
        <text:p text:style-name="Standard">Comments: <text:s/>________________________________________________________________________</text:p>
        <text:p text:style-name="Standard"/>
        <text:p text:style-name="Standard">__________________________________________________________________________________</text:p>
        <text:p text:style-name="Standard"/>
        <text:p text:style-name="Standard">___________________________________________________________________________________</text:p>
        <text:p text:style-name="P37"/>
        <text:p text:style-name="P38">To the best of my knowledge, the questions on this form have been accurately answered. <text:s/>I understand that providing incorrect information can be dangerous to my (or patient's health). <text:s/>It is my responsibility to inform the dental office of any changes in medical status.</text:p>
        <text:p text:style-name="P39"/>
        <text:p text:style-name="P40">Signature of Patient, Parent or Guardian: <text:s/>________________________________________________________</text:p>
        <text:p text:style-name="P41"/>
        <text:p text:style-name="Standard"><text:span text:style-name="T42">Medical history reviewed by: <text:s/>______________________ (print) <text:s/>_______________________________(sign) <text:s text:c="67"/>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Times New Roman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R C</meta:initial-creator>
    <dc:creator>Info</dc:creator>
    <meta:creation-date>2019-09-04T13:16:00Z</meta:creation-date>
    <dc:date>2026-07-23T20:08:00Z</dc:date>
    <meta:print-date>2026-01-19T16:58:00Z</meta:print-date>
    <meta:template xlink:href="Normal" xlink:type="simple"/>
    <meta:editing-cycles>18</meta:editing-cycles>
    <meta:editing-duration>PT10140S</meta:editing-duration>
    <meta:document-statistic meta:page-count="2" meta:paragraph-count="146" meta:word-count="1316" meta:character-count="5712" meta:row-count="116" meta:non-whitespace-character-count="4542"/>
  </office:meta>
</office:document-meta>
</file>