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TableColumn5" style:family="table-column">
      <style:table-column-properties style:column-width="0.3472in"/>
    </style:style>
    <style:style style:name="TableColumn6" style:family="table-column">
      <style:table-column-properties style:column-width="3.4604in"/>
    </style:style>
    <style:style style:name="TableColumn7" style:family="table-column">
      <style:table-column-properties style:column-width="2.6861in"/>
    </style:style>
    <style:style style:name="Table4" style:family="table">
      <style:table-properties style:width="6.4937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" style:family="table-row">
      <style:table-row-properties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" style:family="table-row">
      <style:table-row-properties style:min-row-height="0.584in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" style:family="paragraph">
      <style:text-properties fo:font-weight="bold" style:font-weight-asian="bold" style:font-weight-complex="bold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Normal" style:family="paragraph">
      <style:text-properties fo:font-weight="bold" style:font-weight-asian="bold" style:font-weight-complex="bold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" style:family="paragraph">
      <style:text-properties fo:font-weight="bold" style:font-weight-asian="bold" style:font-weight-complex="bold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" style:family="paragraph">
      <style:text-properties fo:font-weight="bold" style:font-weight-asian="bold" style:font-weight-complex="bold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text-properties fo:font-weight="bold" style:font-weight-asian="bold" style:font-weight-complex="bold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" style:family="paragraph">
      <style:text-properties fo:font-weight="bold" style:font-weight-asian="bold" style:font-weight-complex="bold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l" style:family="paragraph">
      <style:text-properties fo:font-weight="bold" style:font-weight-asian="bold" style:font-weight-complex="bold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text-properties fo:font-weight="bold" style:font-weight-asian="bold" style:font-weight-complex="bold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</office:automatic-styles>
  <office:body>
    <office:text text:use-soft-page-breaks="true">
      <text:p text:style-name="P1"/>
      <text:p text:style-name="Normal"/>
      <text:p text:style-name="P2">Referat menighedsrådsmøde 6 tirsdag d. 9. juni <text:s/>2026 i Gyrstinge præstegård</text:p>
      <text:p text:style-name="P3">kl. 19 – 21</text:p>
      <text:p text:style-name="Normal">Tilstede: Kirsten. Steen. Steffen. Ole. Peter Budal. Per. Heidi</text:p>
      <text:p text:style-name="Normal">Afbud: Dennis</text:p>
      <text:p text:style-name="Normal">Mødet er offentligt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Normal"/>
          </table:table-cell>
          <table:table-cell table:style-name="TableCell10">
            <text:p text:style-name="Normal">Punkter</text:p>
          </table:table-cell>
          <table:table-cell table:style-name="TableCell11">
            <text:p text:style-name="Normal">Forhandling/beslutning</text:p>
          </table:table-cell>
        </table:table-row>
        <table:table-row table:style-name="TableRow12">
          <table:table-cell table:style-name="TableCell13">
            <text:p text:style-name="Normal">1</text:p>
          </table:table-cell>
          <table:table-cell table:style-name="TableCell14">
            <text:p text:style-name="Normal">-Dagsorden åben for tilføjelser</text:p>
            <text:p text:style-name="Normal">og herefter godkendelse</text:p>
            <text:p text:style-name="Normal">-Godkendelse af referat fra møde 5</text:p>
          </table:table-cell>
          <table:table-cell table:style-name="TableCell15">
            <text:p text:style-name="Normal">Dagsorden og referat godkendt</text:p>
          </table:table-cell>
        </table:table-row>
        <table:table-row table:style-name="TableRow16">
          <table:table-cell table:style-name="TableCell17">
            <text:p text:style-name="Normal">2</text:p>
          </table:table-cell>
          <table:table-cell table:style-name="TableCell18">
            <text:p text:style-name="P19">Økonomi:</text:p>
            <text:p text:style-name="Normal">-Status økonomi<text:s/></text:p>
            <text:p text:style-name="Normal"/>
            <text:p text:style-name="Normal"/>
            <text:p text:style-name="Normal">-Godkendelse af budget 2027</text:p>
            <text:p text:style-name="Normal"/>
            <text:p text:style-name="Normal"/>
            <text:p text:style-name="Normal"/>
            <text:p text:style-name="Normal"/>
            <text:p text:style-name="Normal">-Budget 2026: Igangsættelse af<text:s/>arbejder</text:p>
            <text:p text:style-name="Normal"/>
            <text:p text:style-name="Normal"/>
            <text:p text:style-name="Normal">-Skift af pengeinstitut fra SJF bank til Danske Bank</text:p>
          </table:table-cell>
          <table:table-cell table:style-name="TableCell20">
            <text:p text:style-name="Normal">Steen har udsendt budget, det blev der talt om mht. nogle poster. Ikke anledning til andre drøftelser.</text:p>
            <text:p text:style-name="Normal">Der er udarbejdet en projektliste som blev fremlagt.</text:p>
            <text:p text:style-name="Normal">Budget 2027 godkendt. -<text:s/>Bringstrup-Sigersted-Gyrstinge Sogns Menighedsråd, CVR-nr.68439213, Budget 2027, , Bidrag budget afleveret d. 09-06-2026 10:06</text:p>
            <text:p text:style-name="Normal">Vi skal se om vi kan få færdiggjort de første 4 punkter i projektlisten i indeværende år.</text:p>
            <text:p text:style-name="Normal"/>
            <text:p text:style-name="Normal"><text:s/>Regnskabsføreren har foreslået at vi kunne skifte til Danske bank, det er nemmere at arbejde med, og den er billigere i drift. Vi beslutter at vi skifter bank.</text:p>
          </table:table-cell>
        </table:table-row>
        <text:soft-page-break/>
        <table:table-row table:style-name="TableRow21">
          <table:table-cell table:style-name="TableCell22">
            <text:p text:style-name="Normal">3</text:p>
          </table:table-cell>
          <table:table-cell table:style-name="TableCell23">
            <text:p text:style-name="P24">Bringstrup kirke</text:p>
            <text:p text:style-name="Normal">-Status på graverfaciliteter</text:p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>-Renovering kirkegård</text:p>
            <text:p text:style-name="Normal"/>
            <text:p text:style-name="Normal">-Brug af forsamlingshusets parkeringsplads.</text:p>
          </table:table-cell>
          <table:table-cell table:style-name="TableCell25">
            <text:p text:style-name="Normal">Rølund opstarter på graverfaciliteterne ca. 1/9 og forventer byggetid på 3 måneder.</text:p>
            <text:p text:style-name="Normal">Vi aftaler at graverne må bruge sakristiet til (frokoststue) i byggetiden.</text:p>
            <text:p text:style-name="Normal">Der er kommet 2 tilbud på udbygning og ny låge til muren,</text:p>
            <text:p text:style-name="Normal">Vi vælger tilbud 1 fra murer kim,</text:p>
            <text:p text:style-name="Normal">Der arbejdes på at fortsætte arbejdet på renovering af kirkegården.</text:p>
            <text:p text:style-name="Normal">Graverne anmodes om at parkere et andet sted.</text:p>
          </table:table-cell>
        </table:table-row>
        <table:table-row table:style-name="TableRow26">
          <table:table-cell table:style-name="TableCell27">
            <text:p text:style-name="Normal">4</text:p>
          </table:table-cell>
          <table:table-cell table:style-name="TableCell28">
            <text:p text:style-name="P29">Sigersted Kirke</text:p>
            <text:p text:style-name="Normal">-Begyndende renovering kirkegården</text:p>
          </table:table-cell>
          <table:table-cell table:style-name="TableCell30">
            <text:p text:style-name="Normal">Det er i proces</text:p>
          </table:table-cell>
        </table:table-row>
        <table:table-row table:style-name="TableRow31">
          <table:table-cell table:style-name="TableCell32">
            <text:p text:style-name="Normal">5</text:p>
          </table:table-cell>
          <table:table-cell table:style-name="TableCell33">
            <text:p text:style-name="P34">Gyrstinge kirke</text:p>
            <text:p text:style-name="Normal"><text:s/>-Våbenhus. Forslag udluftning gennem loft.</text:p>
            <text:p text:style-name="Normal"/>
            <text:p text:style-name="Normal"/>
            <text:p text:style-name="Normal">-Reparation af mursøjle ved kirkelåge</text:p>
            <text:p text:style-name="Normal"/>
            <text:p text:style-name="Normal"/>
            <text:p text:style-name="Normal"/>
            <text:p text:style-name="Normal">-Opstilling af pavillon bag længen. Bilag udsendt</text:p>
            <text:p text:style-name="Normal"/>
            <text:p text:style-name="Normal"/>
            <text:p text:style-name="Normal"/>
            <text:p text:style-name="Normal"/>
            <text:p text:style-name="Normal"/>
            <text:p text:style-name="Normal">- Henvendelse om hæk ud til græsstykket bag længen<text:s/></text:p>
          </table:table-cell>
          <table:table-cell table:style-name="TableCell35">
            <text:p text:style-name="Normal">Peter foreslår at vi laver udluftning gennem loftet. Vi laver en pæn løsning.</text:p>
            <text:p text:style-name="Normal">Kirsten søger reserven til<text:s/>udbedring af skimmel i våbenhuset.</text:p>
            <text:p text:style-name="Normal">Peter får Tonni til at lave mursøjlen ud fra det tilbud som så kommer med i budgetlisten under punkt 1.</text:p>
            <text:p text:style-name="Normal"/>
            <text:p text:style-name="Normal">Der er kommet en forespørgsel om opstilling af pavilloner bag længen.</text:p>
            <text:p text:style-name="Normal">Vi anbefaler at de går videre med den løsning om at de kan leje præstegården betydeligt billigere end de kan leje pavilloner.</text:p>
            <text:soft-page-break/>
            <text:p text:style-name="Normal">Steffen deltager i møde med kommunen torsdag kl.13</text:p>
            <text:p text:style-name="Normal"/>
            <text:p text:style-name="Normal">Vi har undersøgt og drøftet at der ikke ligger nogen aftale omkring hækklipning af hæk omkring præstegårdsjorden.</text:p>
            <text:p text:style-name="Normal">Så Peter svarer at det ikke er noget vi tager os af.<text:s/></text:p>
            <text:p text:style-name="Normal"/>
          </table:table-cell>
        </table:table-row>
        <text:soft-page-break/>
        <table:table-row table:style-name="TableRow36">
          <table:table-cell table:style-name="TableCell37">
            <text:p text:style-name="Normal">6</text:p>
          </table:table-cell>
          <table:table-cell table:style-name="TableCell38">
            <text:p text:style-name="P39">Kirke – og præstegårdsarealet Gyrstinge</text:p>
            <text:p text:style-name="Normal">Drøftelse: <text:s/>pasning af arealet.</text:p>
          </table:table-cell>
          <table:table-cell table:style-name="TableCell40">
            <text:p text:style-name="Normal">Vi drøfter ansættelse af en ungarbejder til at passe arealet bag præstegården og stierne i præstegårdshaven. Steffen<text:s/>undersøger regler vedr. ungarbejder.</text:p>
            <text:p text:style-name="Normal">Steffen informerer om at vi er nødt til at planlægge en drift af pasning af kirkegården, Steffen tilbyder at gå med i kirkegårdsudvalget under planlægningen. Samtidigt skal vi have udarbejdet de nye kirkegårdsvedtægter.</text:p>
            <text:p text:style-name="Normal">Steffen vil fremstille et forslag til et skriv omkring vores tanker om vedligehold af kirkegårdene.</text:p>
            <text:p text:style-name="Normal">Steffen forslår at vi laver en arbejdsdag på Gyrstinge kirkegård. Det bliver onsdag d.17/6 kl.18.00<text:s/></text:p>
          </table:table-cell>
        </table:table-row>
        <table:table-row table:style-name="TableRow41">
          <table:table-cell table:style-name="TableCell42">
            <text:p text:style-name="Normal">7</text:p>
          </table:table-cell>
          <table:table-cell table:style-name="TableCell43">
            <text:p text:style-name="P44">Udskiftning af klaverer og højtaler</text:p>
            <text:p text:style-name="Normal">Gyrstinge – Sigersted kirker</text:p>
          </table:table-cell>
          <table:table-cell table:style-name="TableCell45">
            <text:p text:style-name="Normal">Der er ønske om at der kommer nye klaverer og højtaler i Gyrstinge og Sigersted i samme stil som der er indkøbt til Bringstrup.</text:p>
            <text:p text:style-name="Normal">Der er muligvis konstateret borebiller i orglet i Sigersted, vi afventer svar på rapporten fra orgelkonsulenten.<text:s/></text:p>
          </table:table-cell>
        </table:table-row>
        <table:table-row table:style-name="TableRow46">
          <table:table-cell table:style-name="TableCell47">
            <text:p text:style-name="Normal">8</text:p>
          </table:table-cell>
          <table:table-cell table:style-name="TableCell48">
            <text:p text:style-name="P49">Orientering:</text:p>
            <text:p text:style-name="Normal">Kirkeværger</text:p>
            <text:p text:style-name="Normal">Kontaktperson</text:p>
            <text:p text:style-name="Normal">Kasserer<text:tab/></text:p>
            <text:p text:style-name="Normal">Formand</text:p>
            <text:p text:style-name="Normal">Øvrige medlemmer</text:p>
            <text:p text:style-name="Normal">Udvalg</text:p>
          </table:table-cell>
          <table:table-cell table:style-name="TableCell50">
            <text:p text:style-name="Normal">Ole orienterer om at der er en brandvej som skal opdateres i Bringstrup, ole vil finde et tilbud<text:s/></text:p>
            <text:p text:style-name="Normal">Steffen orienterer om at vi ikke må udbetale kørsel til vikarer.</text:p>
            <text:p text:style-name="Normal">Steen roser det gode samarbejde med Pernille.</text:p>
            <text:p text:style-name="Normal">Kirsten orienterer om fællesdagen i Gyrstinge, Kirsten deltager i planlægningen.<text:line-break/>Der er tale om konfirmation i 8kl i stedet for 7kl. men der er ikke den store stemning for det. Menighedsrådet er inviteret til Nordrup for at se deres område.<text:line-break/>der er en åben invitation til møde om stiftgrænser i Haslev den 22/6</text:p>
            <text:p text:style-name="Normal">Der er ikke nogle der har mulighed for at deltage.</text:p>
            <text:p text:style-name="Normal">Der er kommet en henvendelse omkring flytning af shelter, der skulle have været søgt om flytning til området udenfor byzonen. Der er en ansøgning i proces.</text:p>
            <text:p text:style-name="Normal">Åbningstid på toiletter udvides til kl.21 (Per kigger på uret til låsesystemet)</text:p>
            <text:p text:style-name="Normal">Per informerer om at han holder ferie i næste uge.<text:s/></text:p>
            <text:p text:style-name="Normal">Steen forslår at Økonomiudvalget bliver ændret til at bestå af Steen - Kirsten - Pernille.</text:p>
            <text:p text:style-name="Normal">Det er hermed godkendt.</text:p>
          </table:table-cell>
        </table:table-row>
        <table:table-row table:style-name="TableRow51">
          <table:table-cell table:style-name="TableCell52">
            <text:p text:style-name="Normal">9</text:p>
          </table:table-cell>
          <table:table-cell table:style-name="TableCell53">
            <text:p text:style-name="P54">Møder/arrangementer:</text:p>
            <text:p text:style-name="Normal">- Næste menighedsrådsmøde onsdag 19. aug.</text:p>
            <text:p text:style-name="Normal">-Synsdatoer efteråret</text:p>
            <text:p text:style-name="Normal"/>
            <text:p text:style-name="Normal"/>
            <text:p text:style-name="Normal">- Fællesskabsdag i Gyrstinge 22. aug.</text:p>
            <text:p text:style-name="Normal"/>
            <text:p text:style-name="Normal">- Sankt Hans i præstegårdshaven 23. juni</text:p>
          </table:table-cell>
          <table:table-cell table:style-name="TableCell55">
            <text:p text:style-name="Normal"/>
            <text:p text:style-name="Normal"/>
            <text:p text:style-name="Normal">Syn starter i Sigersted kl.9<text:s/>derefter Bringstrup, Frokost i Gyrstinge og derefter syn i Gyrstinge</text:p>
            <text:p text:style-name="Normal"/>
            <text:p text:style-name="Normal">Vi sponsorerer kulturkaptajnen.</text:p>
            <text:p text:style-name="Normal"/>
            <text:p text:style-name="Normal"/>
          </table:table-cell>
        </table:table-row>
        <table:table-row table:style-name="TableRow56">
          <table:table-cell table:style-name="TableCell57">
            <text:p text:style-name="Normal">10</text:p>
          </table:table-cell>
          <table:table-cell table:style-name="TableCell58">
            <text:p text:style-name="Normal">Eventuelt</text:p>
          </table:table-cell>
          <table:table-cell table:style-name="TableCell59">
            <text:p text:style-name="Normal">Vi aftaler at indkalde suppleanter til september mødet for at øge menighedsrådets kreative kapasitet.</text:p>
          </table:table-cell>
        </table:table-row>
        <table:table-row table:style-name="TableRow60">
          <table:table-cell table:style-name="TableCell61">
            <text:p text:style-name="Normal">11</text:p>
          </table:table-cell>
          <table:table-cell table:style-name="TableCell62">
            <text:p text:style-name="Normal">Lukket punkt</text:p>
          </table:table-cell>
          <table:table-cell table:style-name="TableCell63">
            <text:p text:style-name="Normal"/>
          </table:table-cell>
        </table:table-row>
      </table:table>
      <text:p text:style-name="Normal">Kirsten</text:p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905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a" fo:country="DK" style:language-asian="en" style:country-asian="US" style:language-complex="ar" style:country-complex="SA" style:text-combine="none" fo:hyphenate="true"/>
    </style:default-style>
    <style:style style:name="Overskrift1" style:display-name="Overskrift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Overskrift2" style:display-name="Overskrift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Overskrift3" style:display-name="Overskrift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Overskrift4" style:display-name="Overskrift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Overskrift5" style:display-name="Overskrift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Overskrift6" style:display-name="Overskrift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Overskrift7" style:display-name="Overskrift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Overskrift8" style:display-name="Overskrift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Overskrift9" style:display-name="Overskrift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Standardskrifttypeiafsnit" style:display-name="Standardskrifttype i afsnit" style:family="text"/>
    <style:style style:name="Overskrift1Tegn" style:display-name="Overskrift 1 Tegn" style:family="text" style:parent-style-name="Standardskrifttypeiafsni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Overskrift2Tegn" style:display-name="Overskrift 2 Tegn" style:family="text" style:parent-style-name="Standardskrifttypeiafsni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Overskrift3Tegn" style:display-name="Overskrift 3 Tegn" style:family="text" style:parent-style-name="Standardskrifttypeiafsnit">
      <style:text-properties style:font-name-asian="Times New Roman" style:font-name-complex="Times New Roman" fo:color="#0F4761" fo:font-size="14pt" style:font-size-asian="14pt" style:font-size-complex="14pt"/>
    </style:style>
    <style:style style:name="Overskrift4Tegn" style:display-name="Overskrift 4 Tegn" style:family="text" style:parent-style-name="Standardskrifttypeiafsnit">
      <style:text-properties style:font-name-asian="Times New Roman" style:font-name-complex="Times New Roman" fo:font-style="italic" style:font-style-asian="italic" style:font-style-complex="italic" fo:color="#0F4761"/>
    </style:style>
    <style:style style:name="Overskrift5Tegn" style:display-name="Overskrift 5 Tegn" style:family="text" style:parent-style-name="Standardskrifttypeiafsnit">
      <style:text-properties style:font-name-asian="Times New Roman" style:font-name-complex="Times New Roman" fo:color="#0F4761"/>
    </style:style>
    <style:style style:name="Overskrift6Tegn" style:display-name="Overskrift 6 Tegn" style:family="text" style:parent-style-name="Standardskrifttypeiafsnit">
      <style:text-properties style:font-name-asian="Times New Roman" style:font-name-complex="Times New Roman" fo:font-style="italic" style:font-style-asian="italic" style:font-style-complex="italic" fo:color="#595959"/>
    </style:style>
    <style:style style:name="Overskrift7Tegn" style:display-name="Overskrift 7 Tegn" style:family="text" style:parent-style-name="Standardskrifttypeiafsnit">
      <style:text-properties style:font-name-asian="Times New Roman" style:font-name-complex="Times New Roman" fo:color="#595959"/>
    </style:style>
    <style:style style:name="Overskrift8Tegn" style:display-name="Overskrift 8 Tegn" style:family="text" style:parent-style-name="Standardskrifttypeiafsnit">
      <style:text-properties style:font-name-asian="Times New Roman" style:font-name-complex="Times New Roman" fo:font-style="italic" style:font-style-asian="italic" style:font-style-complex="italic" fo:color="#272727"/>
    </style:style>
    <style:style style:name="Overskrift9Tegn" style:display-name="Overskrift 9 Tegn" style:family="text" style:parent-style-name="Standardskrifttypeiafsnit">
      <style:text-properties style:font-name-asian="Times New Roman" style:font-name-complex="Times New Roman" fo:color="#272727"/>
    </style:style>
    <style:style style:name="Titel" style:display-name="Titel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elTegn" style:display-name="Titel Tegn" style:family="text" style:parent-style-name="Standardskrifttypeiafsni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Undertitel" style:display-name="Undertitel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UndertitelTegn" style:display-name="Undertitel Tegn" style:family="text" style:parent-style-name="Standardskrifttypeiafsni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Tegn" style:display-name="Citat Tegn" style:family="text" style:parent-style-name="Standardskrifttypeiafsnit">
      <style:text-properties fo:font-style="italic" style:font-style-asian="italic" style:font-style-complex="italic" fo:color="#404040"/>
    </style:style>
    <style:style style:name="Listeafsnit" style:display-name="Listeafsnit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Kraftigfremhævning" style:display-name="Kraftig fremhævning" style:family="text" style:parent-style-name="Standardskrifttypeiafsnit">
      <style:text-properties fo:font-style="italic" style:font-style-asian="italic" style:font-style-complex="italic" fo:color="#0F4761"/>
    </style:style>
    <style:style style:name="Stærktcitat" style:display-name="Stærkt citat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StærktcitatTegn" style:display-name="Stærkt citat Tegn" style:family="text" style:parent-style-name="Standardskrifttypeiafsnit">
      <style:text-properties fo:font-style="italic" style:font-style-asian="italic" style:font-style-complex="italic" fo:color="#0F4761"/>
    </style:style>
    <style:style style:name="Kraftighenvisning" style:display-name="Kraftig henvisning" style:family="text" style:parent-style-name="Standardskrifttypeiafsni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0.7875in" fo:margin-bottom="1.181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Kirsten Forsingdal</meta:initial-creator>
    <dc:creator>Kirsten Forsingdal</dc:creator>
    <meta:creation-date>2026-06-10T11:33:00Z</meta:creation-date>
    <dc:date>2026-06-10T11:33:00Z</dc:date>
    <meta:template xlink:href="Normal" xlink:type="simple"/>
    <meta:editing-cycles>2</meta:editing-cycles>
    <meta:editing-duration>PT0S</meta:editing-duration>
    <meta:document-statistic meta:page-count="3" meta:paragraph-count="9" meta:word-count="698" meta:character-count="4952" meta:row-count="35" meta:non-whitespace-character-count="4263"/>
  </office:meta>
</office:document-meta>
</file>