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en" style:country-asian="GB"/>
    </style:style>
    <style:style style:name="P2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en" style:country-asian="GB"/>
    </style:style>
    <style:style style:name="P3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en" style:country-asian="GB"/>
    </style:style>
    <style:style style:name="P4" style:parent-style-name="Normal" style:family="paragraph">
      <style:paragraph-properties fo:margin-top="0.0694in" fo:margin-bottom="0.0694in" fo:line-height="100%"/>
    </style:style>
    <style:style style:name="T5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en" style:country-asian="GB"/>
    </style:style>
    <style:style style:name="P6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7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8" style:parent-style-name="Normal" style:family="paragraph">
      <style:paragraph-properties fo:margin-top="0.0694in" fo:margin-bottom="0.0694in" fo:line-height="100%"/>
    </style:style>
    <style:style style:name="T9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en" style:country-asian="GB"/>
    </style:style>
    <style:style style:name="T10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11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12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13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14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15" style:parent-style-name="Normal" style:family="paragraph">
      <style:paragraph-properties fo:margin-top="0.0694in" fo:margin-bottom="0.0694in" fo:line-height="100%"/>
    </style:style>
    <style:style style:name="T16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en" style:country-asian="GB"/>
    </style:style>
    <style:style style:name="T17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18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19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20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21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22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23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24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25" style:parent-style-name="Normal" style:family="paragraph">
      <style:paragraph-properties fo:margin-top="0.0694in" fo:margin-bottom="0.0694in" fo:line-height="100%"/>
    </style:style>
    <style:style style:name="T26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en" style:country-asian="GB"/>
    </style:style>
    <style:style style:name="T27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28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29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30" style:parent-style-name="Normal" style:family="paragraph">
      <style:paragraph-properties fo:margin-top="0.0694in" fo:margin-bottom="0.0694in" fo:line-height="100%"/>
    </style:style>
    <style:style style:name="T31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en" style:country-asian="GB"/>
    </style:style>
    <style:style style:name="T32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33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34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35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36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37" style:parent-style-name="Normal" style:family="paragraph">
      <style:paragraph-properties fo:margin-top="0.0694in" fo:margin-bottom="0.0694in" fo:line-height="100%"/>
    </style:style>
    <style:style style:name="T38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en" style:country-asian="GB"/>
    </style:style>
    <style:style style:name="T39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0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1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2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3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4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5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6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7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8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49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50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51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52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53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54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55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56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57" style:parent-style-name="Normal" style:family="paragraph">
      <style:paragraph-properties fo:margin-top="0.0694in" fo:margin-bottom="0.0694in" fo:line-height="100%"/>
    </style:style>
    <style:style style:name="T58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59" style:parent-style-name="Hyperlink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60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61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62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</office:automatic-styles>
  <office:body>
    <office:text text:use-soft-page-breaks="true">
      <text:h text:style-name="P1" text:outline-level="1">Club Welfare Officer <text:s text:c="9"/></text:h>
      <text:h text:style-name="P2" text:outline-level="1">Forest Pines Golf Club</text:h>
      <text:h text:style-name="P3" text:outline-level="1"><text:s/></text:h>
      <text:p text:style-name="P4"><text:span text:style-name="T5">The Roles and Responsibilities of a Club Welfare Officer</text:span></text:p>
      <text:p text:style-name="P6"><text:line-break/>Whilst everyone is responsible for safeguarding, the Club Welfare Officer is the person within a Golf Club with primary responsibility for managing and reporting concerns about children or adults at risk and for putting into place safeguarding procedures.</text:p>
      <text:p text:style-name="P7"><text:line-break/>Whilst not mutually exclusive, the roles and responsibilities include:</text:p>
      <text:p text:style-name="P8"><text:span text:style-name="T9">Policy and Procedures</text:span><text:span text:style-name="T10"><text:line-break/>To assist the club to put Safeguarding Policy and Procedures in place.</text:span><text:span text:style-name="T11"><text:line-break/>To assist the club to put implementation plans in place for child safeguarding.</text:span><text:span text:style-name="T12"><text:line-break/>To promote awareness of the Codes of Conduct for staff, volunteers, coaches, members (juniors and adults) and parents.</text:span><text:span text:style-name="T13"><text:line-break/>To ensure that safe recruitment procedures for staff and volunteers are followed.</text:span><text:span text:style-name="T14"><text:line-break/>To ensure that all appropriate existing staff or volunteers have an up-to-date DBS Enhanced Disclosure. These should be updated every 3 years.</text:span></text:p>
      <text:p text:style-name="P15"><text:span text:style-name="T16">Referrals</text:span><text:span text:style-name="T17"><text:line-break/>To be the first point of contact for club staff, volunteers, young people and parents for any issues concerning child welfare / adults at risk, poor practice and potential or alleged abuse.</text:span><text:span text:style-name="T18"><text:line-break/>To ensure that all incidents are reported correctly and referred, in accordance with Policy guidelines.</text:span><text:span text:style-name="T19"><text:line-break/>To act independently and in the best interests of a child at the club, putting their</text:span><text:span text:style-name="T20"><text:line-break/>needs above that of others and the club itself.</text:span><text:span text:style-name="T21"><text:line-break/>To ensure confidentiality is maintained and information is only shared on a ‘need to know’ basis.</text:span><text:span text:style-name="T22"><text:line-break/>Maintain contact details for the local children’s social care department, the police</text:span><text:span text:style-name="T23"><text:line-break/>and Local Safeguarding Children Board.</text:span><text:span text:style-name="T24"><text:line-break/>Be the first point of contact with the England Golf Lead Safeguarding Officer.</text:span></text:p>
      <text:p text:style-name="P25"><text:span text:style-name="T26">Education and Training</text:span><text:span text:style-name="T27"><text:line-break/>To advise the club on appropriate training for coaches and volunteers based on the England Golf recommended training requirements.</text:span><text:span text:style-name="T28"><text:line-break/>To signpost those with roles and responsibilities for children and young people to</text:span><text:span text:style-name="T29"><text:line-break/>appropriate safeguarding training opportunities.</text:span></text:p>
      <text:p text:style-name="P30"><text:span text:style-name="T31">General</text:span><text:span text:style-name="T32"><text:line-break/>Work with others in the club to ensure a positive child-centred environment.</text:span><text:span text:style-name="T33"><text:line-break/>Assist England Golf to fulfil its responsibilities to safeguard children, young people and<text:s/></text:span><text:soft-page-break/><text:span text:style-name="T34">adults at risk at club level.</text:span><text:span text:style-name="T35"><text:line-break/>To sit on the club management committee to advise on safeguarding issues</text:span><text:span text:style-name="T36"><text:line-break/>and / or be in attendance as necessary.</text:span></text:p>
      <text:p text:style-name="P37"><text:span text:style-name="T38">Knowledge</text:span><text:span text:style-name="T39"><text:line-break/>An awareness of core legislation, government guidance and national framework</text:span><text:span text:style-name="T40"><text:line-break/>for safeguarding and promoting the welfare of children and young people.</text:span><text:span text:style-name="T41"><text:line-break/>An awareness of the roles and responsibilities of statutory agencies (Children’s</text:span><text:span text:style-name="T42"><text:line-break/>Social Care, the Police and the NSPCC) and the Local Safeguarding Children</text:span><text:span text:style-name="T43"><text:line-break/>Board.</text:span><text:span text:style-name="T44"><text:line-break/>An awareness of equality issues, child protection and safeguarding adults at risk.</text:span><text:span text:style-name="T45"><text:line-break/>An understanding of poor practice and abuse – behaviour that is harmful to</text:span><text:span text:style-name="T46"><text:line-break/>children or adults at risk.</text:span><text:span text:style-name="T47"><text:line-break/>An understanding of England Golf’s recommended procedures relating to</text:span><text:span text:style-name="T48"><text:s/></text:span><text:span text:style-name="T49">safeguarding children, young people and adults at risk.</text:span></text:p>
      <text:p text:style-name="P50">The TGC Safeguarding children / Young People and the Safeguarding Adults policies and procedures can be found on the club’s website.<text:line-break/>References to the policies and procedures, and a poster advising members of the Welfare Officer are also on display on the club notice board.</text:p>
      <text:p text:style-name="P51">Appendix 1 England Golf Incident Report Form <text:s/></text:p>
      <text:p text:style-name="P52">Appendix 2 England Golf Accident Report Form</text:p>
      <text:p text:style-name="P53">Copies are held in Forest Pines Golf Pro Shop</text:p>
      <text:p text:style-name="P54">Or Downloaded from England Golf Safeguarding or Forest Pines Golf Club websites.</text:p>
      <text:p text:style-name="P55"> </text:p>
      <text:p text:style-name="P56">The club’s current Welfare Officer<text:s/>is<text:s/>Colin<text:s/>McRobbie</text:p>
      <text:p text:style-name="P57"><text:span text:style-name="T58"><text:line-break/>Colin can be contacted via email<text:s/></text:span><text:a xlink:href="mailto:colin.mcrobbie@forestpinesgolfclub.co.uk" office:target-frame-name="_top" xlink:show="replace"><text:span text:style-name="T59">colin.mcrobbie@forestpinesgolfclub.co.uk</text:span></text:a><text:span text:style-name="T60"><text:s/></text:span><text:span text:style-name="T61">or on<text:s/></text:span><text:span text:style-name="T62">07747482074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olin McRobbie</meta:initial-creator>
    <dc:creator>Colin McRobbie</dc:creator>
    <meta:creation-date>2024-11-30T10:11:00Z</meta:creation-date>
    <dc:date>2024-11-30T10:38:00Z</dc:date>
    <meta:template xlink:href="Normal" xlink:type="simple"/>
    <meta:editing-cycles>2</meta:editing-cycles>
    <meta:editing-duration>PT1620S</meta:editing-duration>
    <meta:document-statistic meta:page-count="2" meta:paragraph-count="7" meta:word-count="543" meta:character-count="3635" meta:row-count="25" meta:non-whitespace-character-count="3099"/>
  </office:meta>
</office:document-meta>
</file>