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text-properties fo:font-size="6pt" style:font-size-asian="6pt" style:font-size-complex="6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Times New Roman" fo:font-size="12pt" fo:language="en" fo:country="GB" style:font-size-asian="12pt" style:font-name-complex="Arial1" style:font-size-complex="12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2pt" fo:language="en" fo:country="GB" style:font-size-asian="12pt" style:font-name-complex="Arial1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2pt" fo:language="en" fo:country="GB" style:font-size-asian="12pt" style:font-name-complex="Arial1" style:font-size-complex="12pt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center" style:justify-single-word="false"/>
      <style:text-properties fo:color="#800000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text-align="center" style:justify-single-word="false">
        <style:tab-stops>
          <style:tab-stop style:position="1.3575in"/>
        </style:tab-stops>
      </style:paragraph-properties>
      <style:text-properties fo:font-size="10pt" style:font-size-asian="10pt" style:font-size-complex="10pt"/>
    </style:style>
    <style:style style:name="P12" style:family="paragraph" style:parent-style-name="Standard">
      <style:text-properties style:font-name="Times New Roman1" fo:font-size="12pt" fo:language="en" fo:country="GB" style:font-size-asian="12pt" style:font-name-complex="Arial1" style:font-size-complex="12pt"/>
    </style:style>
    <style:style style:name="P13" style:family="paragraph" style:parent-style-name="Standard" style:list-style-name="L1">
      <style:paragraph-properties fo:text-align="start" style:justify-single-word="false"/>
    </style:style>
    <style:style style:name="P14" style:family="paragraph" style:parent-style-name="Standard" style:list-style-name="L1">
      <style:paragraph-properties fo:text-align="start" style:justify-single-word="false">
        <style:tab-stops>
          <style:tab-stop style:position="0.6535in"/>
        </style:tab-stops>
      </style:paragraph-properties>
    </style:style>
    <style:style style:name="P15" style:family="paragraph" style:parent-style-name="Standard" style:list-style-name="L7">
      <style:paragraph-properties fo:text-align="start" style:justify-single-word="false"/>
    </style:style>
    <style:style style:name="P16" style:family="paragraph" style:parent-style-name="Standard" style:list-style-name="L8">
      <style:paragraph-properties fo:text-align="start" style:justify-single-word="false"/>
    </style:style>
    <style:style style:name="P17" style:family="paragraph" style:parent-style-name="Standard" style:list-style-name="L1">
      <style:paragraph-properties fo:text-align="start" style:justify-single-word="false">
        <style:tab-stops>
          <style:tab-stop style:position="0.2083in"/>
          <style:tab-stop style:position="0.4236in"/>
          <style:tab-stop style:position="0.4453in"/>
        </style:tab-stops>
      </style:paragraph-properties>
      <style:text-properties fo:font-size="10pt" style:font-size-asian="10pt" style:font-size-complex="10pt"/>
    </style:style>
    <style:style style:name="P18" style:family="paragraph" style:parent-style-name="Standard" style:list-style-name="L1">
      <style:paragraph-properties fo:text-align="start" style:justify-single-word="false"/>
      <style:text-properties fo:font-weight="normal" style:font-weight-asian="normal" style:font-weight-complex="normal"/>
    </style:style>
    <style:style style:name="P19" style:family="paragraph" style:parent-style-name="Standard" style:list-style-name="L1">
      <style:paragraph-properties fo:text-align="justify" style:justify-single-word="false"/>
      <style:text-properties fo:font-weight="normal" style:font-weight-asian="normal" style:font-weight-complex="normal"/>
    </style:style>
    <style:style style:name="P20" style:family="paragraph" style:parent-style-name="Standard" style:list-style-name="L1">
      <style:paragraph-properties fo:text-align="start" style:justify-single-word="false">
        <style:tab-stops>
          <style:tab-stop style:position="0.6535in"/>
        </style:tab-stops>
      </style:paragraph-properties>
      <style:text-properties fo:font-size="12pt" style:font-size-asian="12pt" style:font-size-complex="12pt"/>
    </style:style>
    <style:style style:name="P21" style:family="paragraph" style:parent-style-name="Standard" style:list-style-name="L1">
      <style:paragraph-properties fo:text-align="justify" style:justify-single-word="false">
        <style:tab-stops>
          <style:tab-stop style:position="0.6535in"/>
        </style:tab-stops>
      </style:paragraph-properties>
      <style:text-properties fo:font-size="12pt" style:font-size-asian="12pt" style:font-size-complex="12pt"/>
    </style:style>
    <style:style style:name="P22" style:family="paragraph" style:parent-style-name="Standard" style:list-style-name="L1">
      <style:paragraph-properties fo:text-align="justify" style:justify-single-word="false">
        <style:tab-stops>
          <style:tab-stop style:position="0.6535in"/>
        </style:tab-stops>
      </style:paragraph-properties>
      <style:text-properties style:font-name="Times New Roman" fo:font-size="12pt" fo:language="en" fo:country="GB" style:font-size-asian="12pt" style:font-name-complex="Arial1" style:font-size-complex="12pt"/>
    </style:style>
    <style:style style:name="P23" style:family="paragraph" style:parent-style-name="Standard" style:list-style-name="L1">
      <style:text-properties style:font-name="Times New Roman1" fo:font-size="12pt" fo:language="en" fo:country="GB" style:font-size-asian="12pt" style:font-name-complex="Arial1" style:font-size-complex="12pt"/>
    </style:style>
    <style:style style:name="P24" style:family="paragraph" style:parent-style-name="Standard" style:list-style-name="L2">
      <style:text-properties style:font-name="Times New Roman1" fo:font-size="12pt" fo:language="en" fo:country="GB" style:font-size-asian="12pt" style:font-name-complex="Arial1" style:font-size-complex="12pt"/>
    </style:style>
    <style:style style:name="P25" style:family="paragraph" style:parent-style-name="Standard" style:list-style-name="L3">
      <style:text-properties style:font-name="Times New Roman1" fo:font-size="12pt" fo:language="en" fo:country="GB" style:font-size-asian="12pt" style:font-name-complex="Arial1" style:font-size-complex="12pt"/>
    </style:style>
    <style:style style:name="P26" style:family="paragraph" style:parent-style-name="Standard" style:list-style-name="L4">
      <style:text-properties style:font-name="Times New Roman1" fo:font-size="12pt" fo:language="en" fo:country="GB" style:font-size-asian="12pt" style:font-name-complex="Arial1" style:font-size-complex="12pt"/>
    </style:style>
    <style:style style:name="P27" style:family="paragraph" style:parent-style-name="Standard" style:list-style-name="L5">
      <style:text-properties style:font-name="Times New Roman1" fo:font-size="12pt" fo:language="en" fo:country="GB" style:font-size-asian="12pt" style:font-name-complex="Arial1" style:font-size-complex="12pt"/>
    </style:style>
    <style:style style:name="P28" style:family="paragraph" style:parent-style-name="Standard" style:list-style-name="L6">
      <style:text-properties style:font-name="Times New Roman1" fo:font-size="12pt" fo:language="en" fo:country="GB" style:font-size-asian="12pt" style:font-name-complex="Arial1" style:font-size-complex="12pt"/>
    </style:style>
    <style:style style:name="T1" style:family="text">
      <style:text-properties style:text-position="super 58%"/>
    </style:style>
    <style:style style:name="T2" style:family="text">
      <style:text-properties style:text-position="super 58%" style:font-name="Times New Roman" fo:font-size="12pt" fo:language="en" fo:country="GB" style:font-size-asian="12pt" style:font-name-complex="Arial1" style:font-size-complex="12pt"/>
    </style:style>
    <style:style style:name="T3" style:family="text">
      <style:text-properties style:text-position="super 58%" fo:font-weight="normal" style:font-weight-asian="normal" style:font-weight-complex="normal"/>
    </style:style>
    <style:style style:name="T4" style:family="text">
      <style:text-properties style:text-position="super 58%" style:font-name="Times New Roman1" fo:language="en" fo:country="GB" style:font-name-complex="Arial1"/>
    </style:style>
    <style:style style:name="T5" style:family="text">
      <style:text-properties style:text-position="super 58%" style:font-name="Times New Roman1" fo:font-size="12pt" fo:language="en" fo:country="GB" style:font-size-asian="12pt" style:font-name-complex="Arial1" style:font-size-complex="12pt"/>
    </style:style>
    <style:style style:name="T6" style:family="text">
      <style:text-properties style:font-name="Times New Roman"/>
    </style:style>
    <style:style style:name="T7" style:family="text">
      <style:text-properties style:font-name="Times New Roman" fo:language="en" fo:country="GB" style:font-name-complex="Arial1"/>
    </style:style>
    <style:style style:name="T8" style:family="text">
      <style:text-properties style:font-name="Times New Roman" fo:language="en" fo:country="GB" fo:font-weight="bold" style:font-weight-asian="bold" style:font-name-complex="Arial1" style:font-weight-complex="bold"/>
    </style:style>
    <style:style style:name="T9" style:family="text">
      <style:text-properties style:font-name="Times New Roman" fo:font-size="12pt" fo:language="en" fo:country="GB" style:font-size-asian="12pt" style:font-name-complex="Arial1" style:font-size-complex="12pt"/>
    </style:style>
    <style:style style:name="T10" style:family="text">
      <style:text-properties style:font-name="Times New Roman" fo:font-size="12pt" fo:language="en" fo:country="GB" fo:font-weight="bold" style:font-size-asian="12pt" style:font-weight-asian="bold" style:font-name-complex="Arial1" style:font-size-complex="12pt" style:font-weight-complex="bold"/>
    </style:style>
    <style:style style:name="T11" style:family="text">
      <style:text-properties style:font-name="Times New Roman1" fo:language="en" fo:country="GB" style:font-name-complex="Arial1"/>
    </style:style>
    <style:style style:name="T12" style:family="text">
      <style:text-properties style:font-name="Times New Roman1" fo:font-size="12pt" fo:language="en" fo:country="GB" style:font-size-asian="12pt" style:font-name-complex="Arial1" style:font-size-complex="12pt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style:num-suffix="." style:num-format="1" text:start-value="8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1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style:num-suffix="." style:num-format="1" text:start-value="13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style:num-suffix="." style:num-format="1" text:start-value="14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8">
      <text:list-level-style-number text:level="1" text:style-name="Numbering_20_Symbols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8">MARWOOD PARISH COUNCIL </text:p>
      <text:p text:style-name="P7"/>
      <text:p text:style-name="P9"><text:s text:c="2"/>MINUTES OF MEETING</text:p>
      <text:p text:style-name="P11"/>
      <text:p text:style-name="P2">Held on <text:s/>Tuesday 6<text:span text:style-name="T1">th</text:span> March 2018</text:p>
      <text:p text:style-name="P2"/>
      <text:p text:style-name="P2">at</text:p>
      <text:p text:style-name="P2">Marwood Social Centre</text:p>
      <text:p text:style-name="P6"><text:s text:c="2"/></text:p>
      <text:p text:style-name="P6"/>
      <text:list xml:id="list902240802537406339" text:style-name="L1">
        <text:list-item>
          <text:p text:style-name="P13"><text:span text:style-name="T14">Present</text:span>: G Wilson, <text:s/>E Marwood, (Vice Chairman) <text:s/>M Fenwick, (Parish Clerk), P Stubbs, P Glasper, D Gill, and D Kinch </text:p>
          <text:p text:style-name="P13"/>
        </text:list-item>
        <text:list-item>
          <text:p text:style-name="P13"><text:span text:style-name="T14">Apologies:</text:span> <text:s/>D Barker <text:s/></text:p>
          <text:p text:style-name="P13"/>
        </text:list-item>
        <text:list-item>
          <text:p text:style-name="P13">To receive declarations of interest – None received</text:p>
          <text:p text:style-name="P17"/>
        </text:list-item>
        <text:list-item>
          <text:p text:style-name="P13">To consider request for dispensations – None received</text:p>
        </text:list-item>
      </text:list>
      <text:p text:style-name="P6"/>
      <text:list xml:id="list31338553" text:continue-numbering="true" text:style-name="L1">
        <text:list-item>
          <text:p text:style-name="P13">Minu<text:span text:style-name="T13">tes of <text:s/>Marwood Parish Council <text:s/>Meeting held on 21</text:span><text:span text:style-name="T3">st</text:span><text:span text:style-name="T13"> February <text:s/>2018 <text:s/>and Sub Committee Meeting held on 21</text:span><text:span text:style-name="T3">st</text:span><text:span text:style-name="T13"> February <text:s/>2018. <text:s/></text:span></text:p>
          <text:p text:style-name="P18">The above minutes were duly passed and approved.</text:p>
          <text:p text:style-name="P19"/>
        </text:list-item>
      </text:list>
      <text:p text:style-name="P10"><text:s text:c="6"/>6. <text:s/>Financial Matters</text:p>
      <text:list xml:id="list31312707" text:continue-numbering="true" text:style-name="L1">
        <text:list-header>
          <text:p text:style-name="P14"><text:span text:style-name="T9">6.1 <text:s/>Current Account <text:s/>stands at </text:span><text:span text:style-name="T12">£2,829.15 on 5</text:span><text:span text:style-name="T5">th</text:span><text:span text:style-name="T12"> February 2018</text:span></text:p>
          <text:p text:style-name="P20"><text:span text:style-name="T7">6.2 <text:s/>Reserve Account stands at </text:span><text:span text:style-name="T11">£4,756.36 on 5</text:span><text:span text:style-name="T4">th</text:span><text:span text:style-name="T11"> February 2018</text:span></text:p>
          <text:p text:style-name="P21"><text:span text:style-name="T7">6.3 Invoices were duly passed for payment <text:s/></text:span><text:span text:style-name="T8">Action</text:span><text:span text:style-name="T7"> M Fenwick <text:s/></text:span></text:p>
          <text:p text:style-name="P22"/>
        </text:list-header>
      </text:list>
      <text:p text:style-name="P3"><text:s text:c="6"/>7. <text:s text:c="2"/>Correspondence Received</text:p>
      <text:list xml:id="list31313779" text:continue-numbering="true" text:style-name="L1">
        <text:list-header>
          <text:p text:style-name="P23">7.1 <text:s/>M F Salary invoices </text:p>
          <text:p text:style-name="P23">7.2 <text:s/>D Kinch invoices – payment for new Lap Top, Printer and Ink Cartridges</text:p>
          <text:p text:style-name="P23">7.3 P Clasper – purchase of keys for Garden Greenhouse, Shed and Water Tap.</text:p>
          <text:p text:style-name="P23">7.4 Marwood Social Centre – payment for rent on Marwood Social Centre</text:p>
        </text:list-header>
      </text:list>
      <text:p text:style-name="P12"/>
      <text:list xml:id="list3425436553889803314" text:style-name="L2">
        <text:list-item>
          <text:p text:style-name="P24">Parish Clerk's salary – The council agreed that a review of the Clerk's salary be undertaken along</text:p>
          <text:p text:style-name="P24">with obtaining a Contract of Employment. <text:s/>It was also agreed that electricity and <text:s/>telephone expenses usage by the Clerks home office be included as re-reimbursable items.</text:p>
        </text:list-item>
      </text:list>
      <text:p text:style-name="P12"><text:s text:c="4"/></text:p>
      <text:p text:style-name="P12"><text:s text:c="6"/>9. <text:s/>The council was <text:s/>informed that we have now purchased a new printer and laptop for office <text:s text:c="2"/><text:tab/>administration use </text:p>
      <text:p text:style-name="P12"/>
      <text:p text:style-name="P12"><text:s text:c="4"/>10. Litter Pick Up – It was agreed by the council that we were unable to help on the date given by R</text:p>
      <text:p text:style-name="P12"><text:s text:c="11"/>Peat to pick up litter but that we would do something at a later date. <text:s/>M Fenwick to inform R Peat </text:p>
      <text:p text:style-name="P12"><text:s text:c="11"/>of this <text:span text:style-name="T14">Acton</text:span> M Fenwick </text:p>
      <text:p text:style-name="P12"><text:s text:c="2"/><text:tab/></text:p>
      <text:list xml:id="list1289341123900251088" text:style-name="L3">
        <text:list-item>
          <text:p text:style-name="P25">Annual Parish Meeting – It was agreed that D Kinch would produce A5 Leaflets and Notices <text:s/>to advise residents of the Annual Parish Meeting and that P Clasper would hand deliver these around the Castle Vale Estate. G Wilson to produce a Chairman's report for this meeting and it was also agreed to advertise the meeting in the Teesdale Mercury. <text:s/><text:span text:style-name="T14">Action</text:span> M Fenwick </text:p>
          <text:p text:style-name="P25"/>
        </text:list-item>
      </text:list>
      <text:p text:style-name="P12"><text:s/>Contd .. </text:p>
      <text:p text:style-name="P12"><text:soft-page-break/><text:s/>2.</text:p>
      <text:p text:style-name="P12"/>
      <text:list xml:id="list1365705133354099084" text:style-name="L4">
        <text:list-item>
          <text:p text:style-name="P26">Barclay's – Due to the closure of the local Nat West Bank it was agreed that we change our bank from Nat West to Barclay's. <text:s/><text:span text:style-name="T14">Action</text:span> M Fenwick to implement this.</text:p>
        </text:list-item>
      </text:list>
      <text:p text:style-name="P12"/>
      <text:list xml:id="list6849139082377516518" text:style-name="L5">
        <text:list-item>
          <text:p text:style-name="P27">Web Site/Lap Top – This is an ongoing project it is suggested that details be updated as and when required. <text:s/>M Fenwick to implement this and get help were needed. <text:s/><text:span text:style-name="T14">Action</text:span> M Fenwick </text:p>
        </text:list-item>
      </text:list>
      <text:p text:style-name="P12"/>
      <text:list xml:id="list2275200437357342724" text:style-name="L6">
        <text:list-item>
          <text:p text:style-name="P28">General Data Protection Officer <text:s/>- The councillors agreed that a meeting should be arrange solely to discuss this. <text:s/>Meeting arranged for Monday 19<text:span text:style-name="T1">th</text:span> April 2018. <text:s/><text:span text:style-name="T14">Action</text:span> M Fenwick </text:p>
        </text:list-item>
      </text:list>
      <text:p text:style-name="P12"/>
      <text:p text:style-name="P12"><text:s text:c="6"/>15. <text:s/>Notice Board – Proposals to refurbish/replace the notice boards at High Riggs and Marwood</text:p>
      <text:p text:style-name="P12"><text:s text:c="13"/>Social Centre will be investigated. <text:s/><text:span text:style-name="T14">Action</text:span> M Fenwick </text:p>
      <text:p text:style-name="P12"/>
      <text:p text:style-name="P12"><text:s text:c="5"/>16. <text:s text:c="2"/><text:span text:style-name="T6">Next meetings :</text:span></text:p>
      <text:list xml:id="list8668197450092353097" text:style-name="L7">
        <text:list-header>
          <text:p text:style-name="P15"><text:span text:style-name="T9">16.1 <text:s/></text:span><text:span text:style-name="T10">Marwood Parish Council</text:span><text:span text:style-name="T9"> Meeting Monday 19</text:span><text:span text:style-name="T2">th</text:span><text:span text:style-name="T9"> March 2018 at 7.30pm </text:span></text:p>
          <text:p text:style-name="P15"><text:span text:style-name="T9">16.2 <text:s text:c="2"/></text:span><text:span text:style-name="T10">Marwood Annual Parish </text:span><text:span text:style-name="T9"><text:s/>Meeting Tuesday 24</text:span><text:span text:style-name="T2">th</text:span><text:span text:style-name="T9"> April <text:s/>2018 <text:s/>at 7.30pm </text:span></text:p>
        </text:list-header>
      </text:list>
      <text:list xml:id="list4590715143953336462" text:style-name="L8">
        <text:list-header>
          <text:p text:style-name="P16"><text:span text:style-name="T9">16.3 <text:s text:c="2"/></text:span><text:span text:style-name="T10">Marwood <text:s/>Annual Parish Council </text:span><text:span text:style-name="T9">Meeting Tuesday 15</text:span><text:span text:style-name="T2">th</text:span><text:span text:style-name="T9"> May 2018 all <text:s/>to be held at Marwood Social Centre @ 7.30 pm </text:span></text:p>
        </text:list-header>
      </text:list>
      <text:p text:style-name="P4"/>
      <text:p text:style-name="P5"/>
      <text:p text:style-name="P4"><text:s text:c="6"/>Meeting closed at 9.30pm</text:p>
      <text:p text:style-name="P4"><text:s text:c="6"/></text:p>
      <text:p text:style-name="P4"/>
      <text:p text:style-name="P4"/>
      <text:p text:style-name="P4"/>
      <text:p text:style-name="P4"><text:s text:c="5"/>Signed …........................................ <text:s/>Position …..................... <text:s text:c="2"/>Dated …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OpenSymbol" svg:font-family="OpenSymbo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GB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GB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text-properties fo:font-size="6pt" style:font-size-asian="6pt" style:font-size-complex="6pt"/>
    </style:style>
    <style:page-layout style:name="Mpm1">
      <style:page-layout-properties fo:page-width="8.2701in" fo:page-height="11.6902in" style:num-format="1" style:print-orientation="portrait" fo:margin-top="0.7874in" fo:margin-bottom="0.5in" fo:margin-left="0.5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>
        <style:header-footer-properties fo:min-height="0in" fo:margin-left="0in" fo:margin-right="0in" fo:margin-top="0.1965in"/>
      </style:footer-style>
    </style:page-layout>
  </office:automatic-styles>
  <office:master-styles>
    <style:master-page style:name="Standard" style:page-layout-name="Mpm1">
      <style:footer>
        <text:p text:style-name="MP1">06 03 2018 <text:s/>MINUTES OF MARWOOD PARISH COUNCIL MEETING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stley Fenwick</meta:initial-creator>
    <meta:creation-date>2015-10-20T14:24:24.72</meta:creation-date>
    <dc:date>2018-05-29T11:12:55.27</dc:date>
    <dc:creator>Astley Fenwick</dc:creator>
    <meta:editing-duration>PT19H20M</meta:editing-duration>
    <meta:editing-cycles>103</meta:editing-cycles>
    <meta:generator>OpenOffice/4.1.1$Win32 OpenOffice.org_project/411m6$Build-9775</meta:generator>
    <meta:printed-by>Astley Fenwick</meta:printed-by>
    <meta:print-date>2018-05-29T11:08:49.96</meta:print-date>
    <meta:document-statistic meta:table-count="0" meta:image-count="0" meta:object-count="0" meta:page-count="2" meta:paragraph-count="45" meta:word-count="532" meta:character-count="3221"/>
  </office:meta>
</office:document-meta>
</file>