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2" style:parent-style-name="NoSpacing" style:family="paragraph">
      <style:paragraph-properties fo:margin-left="0.472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3" style:parent-style-name="ListParagraph" style:family="paragraph">
      <style:paragraph-properties fo:text-align="justify" fo:margin-left="0in">
        <style:tab-stops/>
      </style:paragraph-properties>
    </style:style>
    <style:style style:name="T14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6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7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9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1" style:parent-style-name="ListParagraph" style:family="paragraph">
      <style:paragraph-properties fo:text-align="justify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6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7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8" style:parent-style-name="Normal" style:family="paragraph">
      <style:paragraph-properties fo:margin-bottom="0in" fo:margin-left="0.25in">
        <style:tab-stops/>
      </style:paragraph-properties>
    </style:style>
    <style:style style:name="T2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3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6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7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8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9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0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1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2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4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5" style:parent-style-name="Normal" style:family="paragraph">
      <style:paragraph-properties fo:margin-bottom="0in" fo:margin-left="0.25in">
        <style:tab-stops/>
      </style:paragraph-properties>
    </style:style>
    <style:style style:name="T4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47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49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5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2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3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5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6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7" style:parent-style-name="Normal" style:family="paragraph">
      <style:paragraph-properties fo:margin-bottom="0in"/>
    </style:style>
    <style:style style:name="T58" style:parent-style-name="DefaultParagraphFont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2"/>
      <text:p text:style-name="P13"><text:span text:style-name="T14">NOTICE IS HEREBY GIVEN</text:span><text:span text:style-name="T15"><text:s/>that a meeting of<text:s/></text:span><text:span text:style-name="T16">Parish</text:span><text:span text:style-name="T17"><text:s/>Council Meeting</text:span><text:span text:style-name="T18">, to which members are hereby summoned to attend, will be held on Tuesday 25</text:span><text:span text:style-name="T19">th</text:span><text:span text:style-name="T20"><text:s/>June <text:s/>2019<text:s/></text:span></text:p>
      <text:p text:style-name="P21">Members of the public are<text:s/>invited to address the Council to raise matters or question the Council of no more than 10 minutes, between 7.10 and 7.20pm, prior to the start of the formal meeting.</text:p>
      <text:p text:style-name="P22">AGENDA</text:p>
      <text:p text:style-name="P23"/>
      <text:p text:style-name="P24"/>
      <text:p text:style-name="P25">1. <text:s/>Apologies</text:p>
      <text:p text:style-name="P26">2. <text:s/>Declaration of Interests</text:p>
      <text:p text:style-name="P27">3. <text:s/>Declaration of Dispensations</text:p>
      <text:p text:style-name="P28"><text:span text:style-name="T29">4. <text:s/></text:span><text:span text:style-name="T30">Approval of Annual Parish Council M</text:span><text:span text:style-name="T31">inutes of M</text:span><text:span text:style-name="T32">eeting (AGM) held on 20</text:span><text:span text:style-name="T33">th</text:span><text:span text:style-name="T34"><text:s/>May 2019</text:span></text:p>
      <text:p text:style-name="P35">5. <text:s/>Correspondence Received</text:p>
      <text:p text:style-name="P36">6. <text:s/>Financial Matters</text:p>
      <text:p text:style-name="P37">7. <text:s/>Garden at Castle Vale and Castle Vale Estate – Grass Cutting, Adoption of Road, Waste Bins, Traffic Calming, New Tenant’s for Plot B<text:s text:c="2"/></text:p>
      <text:p text:style-name="P38">8. <text:s/>HGV’s Barnard Castle</text:p>
      <text:p text:style-name="P39">9. <text:s/>Enforcement Notice Appeal Notification for Mr &amp; Mrs Buck – Rosemead Barnard Castle<text:s/></text:p>
      <text:p text:style-name="P40">10. Other Topics</text:p>
      <text:p text:style-name="P41"/>
      <text:p text:style-name="P42"/>
      <text:p text:style-name="P43"/>
      <text:p text:style-name="P44"/>
      <text:p text:style-name="P45"><text:span text:style-name="T46">Please<text:s/></text:span><text:span text:style-name="T47">note that if any topics</text:span><text:span text:style-name="T48"><text:s/>you may wish to speak on, can you let the Parish Clerk know at<text:s/></text:span><text:span text:style-name="T49">least two weeks</text:span><text:span text:style-name="T50"><text:s/>before<text:s/></text:span><text:span text:style-name="T51">the next scheduled meeting.</text:span></text:p>
      <text:p text:style-name="P52"/>
      <text:p text:style-name="P53"/>
      <text:p text:style-name="P54"/>
      <text:p text:style-name="P55"/>
      <text:p text:style-name="P56"/>
      <text:p text:style-name="P57"><text:span text:style-name="T58"><text:s text:c="5"/>M Fenwick Clerk to the Council <text:s text:c="2"/>June 2019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/>
      <style:text-properties fo:hyphenate="false"/>
    </style:style>
    <style:style style:name="BalloonText" style:display-name="Balloon 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451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-0.0986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1" style:parent-style-name="Footer" style:family="paragraph">
      <style:text-properties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Header"/>
        <text:p text:style-name="P6">Parish Clark</text:p>
        <text:p text:style-name="P7">Chatwood Lodge</text:p>
        <text:p text:style-name="P8">Stainton Village</text:p>
        <text:p text:style-name="P9">Barnard Castle</text:p>
        <text:p text:style-name="P10">DL12 8RD</text:p>
      </style:header>
      <style:footer>
        <text:p text:style-name="P11">2019 06 25 <text:s/>AGENDA<text:s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k Tomlinson</meta:initial-creator>
    <dc:creator>Marwood PC</dc:creator>
    <meta:creation-date>2019-06-03T13:46:00Z</meta:creation-date>
    <dc:date>2019-11-20T12:45:00Z</dc:date>
    <meta:print-date>2019-06-26T10:35:00Z</meta:print-date>
    <meta:template xlink:href="Normal" xlink:type="simple"/>
    <meta:editing-cycles>7</meta:editing-cycles>
    <meta:editing-duration>PT16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5" meta:character-count="1039" meta:row-count="7" meta:non-whitespace-character-count="886"/>
  </office:meta>
</office:document-meta>
</file>