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3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/>
    </style:style>
    <style:style style:name="P14" style:parent-style-name="ListParagraph" style:family="paragraph">
      <style:paragraph-properties fo:text-align="justify" fo:margin-left="0in">
        <style:tab-stops/>
      </style:paragraph-properties>
    </style:style>
    <style:style style:name="T15" style:parent-style-name="DefaultParagraphFont" style:family="text">
      <style:text-properties style:font-name-complex="Arial" fo:font-size="12pt" style:font-size-asian="12pt" style:font-size-complex="12pt"/>
    </style:style>
    <style:style style:name="T16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17" style:parent-style-name="DefaultParagraphFont" style:family="text">
      <style:text-properties style:font-name-complex="Arial" fo:font-size="12pt" style:font-size-asian="12pt" style:font-size-complex="12pt"/>
    </style:style>
    <style:style style:name="P18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19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0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1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2" style:parent-style-name="ListParagraph" style:list-style-name="LFO1" style:family="paragraph"/>
    <style:style style:name="T23" style:parent-style-name="DefaultParagraphFont" style:family="text">
      <style:text-properties style:font-name-complex="Arial" fo:font-size="12pt" style:font-size-asian="12pt" style:font-size-complex="12pt"/>
    </style:style>
    <style:style style:name="T24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25" style:parent-style-name="DefaultParagraphFont" style:family="text">
      <style:text-properties style:font-name-complex="Arial" fo:font-size="12pt" style:font-size-asian="12pt" style:font-size-complex="12pt"/>
    </style:style>
    <style:style style:name="P26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7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8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9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0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1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2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3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4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5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6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7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8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9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0" style:parent-style-name="ListParagraph" style:family="paragraph">
      <style:paragraph-properties fo:margin-bottom="0in" fo:line-height="100%" fo:margin-left="0.25in">
        <style:tab-stops/>
      </style:paragraph-properties>
    </style:style>
    <style:style style:name="T41" style:parent-style-name="DefaultParagraphFont" style:family="text">
      <style:text-properties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3">You are hereby summoned to attend the Parish Council Meeting for Marwood Parish Council</text:p>
      <text:p text:style-name="P14"><text:span text:style-name="T15">To be held on Wednesday 13</text:span><text:span text:style-name="T16">th</text:span><text:span text:style-name="T17"><text:s/>September 2017 at Marwood Social Centre at 7.30pm.</text:span></text:p>
      <text:p text:style-name="P18">AGENDA</text:p>
      <text:list text:style-name="LFO1" text:continue-numbering="true">
        <text:list-item>
          <text:p text:style-name="P19">Apologies and approval of absences</text:p>
        </text:list-item>
        <text:list-item>
          <text:p text:style-name="P20">To receive declarations of interest</text:p>
        </text:list-item>
        <text:list-item>
          <text:p text:style-name="P21">To consider request for dispensations</text:p>
        </text:list-item>
        <text:list-item>
          <text:p text:style-name="P22"><text:span text:style-name="T23">To Approve Minutes of meeting held on 17</text:span><text:span text:style-name="T24">th</text:span><text:span text:style-name="T25"><text:s/>May 2017 (Annual Parish Council Meeting)</text:span></text:p>
        </text:list-item>
        <text:list-item>
          <text:p text:style-name="P26">Financial Matters <text:s/></text:p>
        </text:list-item>
        <text:list-item>
          <text:p text:style-name="P27">Correspondence Received</text:p>
        </text:list-item>
        <text:list-item>
          <text:p text:style-name="P28">BDO – External Auditors Examiners</text:p>
        </text:list-item>
        <text:list-item>
          <text:p text:style-name="P29">Castle Vale Garden – Update</text:p>
        </text:list-item>
        <text:list-item>
          <text:p text:style-name="P30">Community Lincs Insurance Services Renewal of Parish Council Insurance Policy<text:s/>for 2017/2018</text:p>
        </text:list-item>
        <text:list-item>
          <text:p text:style-name="P31">Parish Clerk's Salary</text:p>
        </text:list-item>
        <text:list-item>
          <text:p text:style-name="P32">Archiving</text:p>
        </text:list-item>
      </text:list>
      <text:p text:style-name="P33">12. <text:s/>Any Other Topics</text:p>
      <text:p text:style-name="P34"/>
      <text:p text:style-name="P35"/>
      <text:p text:style-name="P36"/>
      <text:p text:style-name="P37"/>
      <text:p text:style-name="P38">E M Fenwick Clerk to the Council</text:p>
      <text:p text:style-name="P39"/>
      <text:p text:style-name="P40"><text:span text:style-name="T41">September 201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 fo:line-height="100%"/>
      <style:text-properties fo:hyphenate="false"/>
    </style:style>
    <style:style style:name="BalloonText" style:display-name="Balloon 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451in" fo:margin-bottom="0.4923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395in"/>
      </style:footer-style>
    </style:page-layout>
    <style:style style:name="P2" style:parent-style-name="Header" style:family="paragraph">
      <style:paragraph-properties fo:text-align="end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paragraph-properties fo:text-align="center"/>
    </style:style>
    <style:style style:name="P11" style:parent-style-name="Footer" style:family="paragraph">
      <style:paragraph-properties fo:text-align="center"/>
    </style:style>
    <style:style style:name="P12" style:parent-style-name="Foot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p>
        <text:p text:style-name="Header"/>
        <text:p text:style-name="P2"/>
        <text:p text:style-name="P3"/>
        <text:p text:style-name="P4"/>
        <text:p text:style-name="Header"/>
        <text:p text:style-name="P5">Parish Clark</text:p>
        <text:p text:style-name="P6">Chatwood Lodge</text:p>
        <text:p text:style-name="P7">Stainton Village</text:p>
        <text:p text:style-name="P8">Barnard Castle</text:p>
        <text:p text:style-name="P9">DL12 8RD</text:p>
      </style:header>
      <style:footer>
        <text:p text:style-name="P10">01833 637392 <text:s text:c="2"/>• <text:s text:c="2"/>marwoodparishcouncil@outlook.com</text:p>
        <text:p text:style-name="P11"><text:a xlink:href="http://www.marwoodparishcouncil.co.uk/" office:target-frame-name="_top" xlink:show="replace">www.marwoodparishcouncil.co.uk</text:a>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k Tomlinson</meta:initial-creator>
    <dc:creator>Jamie McBain</dc:creator>
    <meta:creation-date>2016-04-28T10:29:00Z</meta:creation-date>
    <dc:date>2018-06-15T15:58:00Z</dc:date>
    <meta:print-date>2017-09-04T16:43:00Z</meta:print-date>
    <meta:template xlink:href="Normal.dotm" xlink:type="simple"/>
    <meta:editing-cycles>19</meta:editing-cycles>
    <meta:editing-duration>PT65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0" meta:character-count="673" meta:row-count="4" meta:non-whitespace-character-count="574"/>
  </office:meta>
</office:document-meta>
</file>