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3" style:parent-style-name="NoSpacing" style:family="paragraph">
      <style:paragraph-properties fo:margin-left="0.4722in">
        <style:tab-stops/>
      </style:paragraph-properties>
      <style:text-properties style:font-name="Arial" fo:font-size="12pt" style:font-size-asian="12pt" style:font-size-complex="12pt"/>
    </style:style>
    <style:style style:name="P14" style:parent-style-name="ListParagraph" style:family="paragraph">
      <style:paragraph-properties fo:text-align="justify" fo:margin-left="0in">
        <style:tab-stops/>
      </style:paragraph-properties>
    </style:style>
    <style:style style:name="T1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7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2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7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8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9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0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1" style:parent-style-name="Normal" style:family="paragraph">
      <style:paragraph-properties fo:margin-bottom="0in" fo:margin-left="0.25in">
        <style:tab-stops/>
      </style:paragraph-properties>
    </style:style>
    <style:style style:name="T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3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7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8" style:parent-style-name="Normal" style:family="paragraph">
      <style:paragraph-properties fo:margin-bottom="0in" fo:margin-left="0.25in">
        <style:tab-stops/>
      </style:paragraph-properties>
    </style:style>
    <style:style style:name="T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0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text-align="justify" fo:margin-bottom="0in"/>
    </style:style>
    <style:style style:name="T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8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9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51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7" style:parent-style-name="Normal" style:family="paragraph">
      <style:paragraph-properties fo:margin-bottom="0in"/>
      <style:text-properties style:font-name="Arial" style:font-name-complex="Arial" fo:font-size="14pt" style:font-size-asian="14pt" style:font-size-complex="12pt"/>
    </style:style>
    <style:style style:name="P58" style:parent-style-name="Normal" style:family="paragraph">
      <style:paragraph-properties fo:margin-bottom="0in"/>
    </style:style>
    <style:style style:name="T59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3"/>
      <text:p text:style-name="P14"><text:span text:style-name="T15">NOTICE IS HEREBY GIVEN</text:span><text:span text:style-name="T16"><text:s/>that a meeting of<text:s/></text:span><text:span text:style-name="T17">Extra Ordinary Parish</text:span><text:span text:style-name="T18"><text:s/>Council Meeting</text:span><text:span text:style-name="T19">, Meeting <text:s/>to which members are hereby summoned to attend, will be held on Monday 11</text:span><text:span text:style-name="T20">th</text:span><text:span text:style-name="T21"><text:s/>March <text:s/>2019 at<text:s/></text:span><text:span text:style-name="T22">7.30 pm Marwood Social Centre.</text:span></text:p>
      <text:p text:style-name="P23"/>
      <text:p text:style-name="P24">AGENDA</text:p>
      <text:p text:style-name="P25"/>
      <text:p text:style-name="P26"/>
      <text:p text:style-name="P27">1. <text:s/>Apologies</text:p>
      <text:p text:style-name="P28">2. <text:s/>Declaration of Interests</text:p>
      <text:p text:style-name="P29">3. <text:s/>Declaration of Dispensations</text:p>
      <text:p text:style-name="P30">4. Approval of Minutes of Minutes for Sub Committee Castle Vale Garden on <text:s text:c="2"/></text:p>
      <text:p text:style-name="P31"><text:span text:style-name="T32"><text:s text:c="4"/>Monday 18</text:span><text:span text:style-name="T33">th</text:span><text:span text:style-name="T34"><text:s/>February 2019</text:span></text:p>
      <text:p text:style-name="P35">5. Castle Vale Sub Garden Committee meeting – Recommendations<text:s/></text:p>
      <text:p text:style-name="P36">6. Planning Application at Addison’s Site Barnard Castle for Lidl and Home Bargains</text:p>
      <text:p text:style-name="P37">7. <text:s/>Planning Application Blue Stone House – Marwood</text:p>
      <text:p text:style-name="P38"><text:span text:style-name="T39">8. <text:s/>Next Parish Council Meeting to be held on Monday 18</text:span><text:span text:style-name="T40">th</text:span><text:span text:style-name="T41"><text:s/>March 2019</text:span></text:p>
      <text:p text:style-name="P42"/>
      <text:p text:style-name="P43"/>
      <text:p text:style-name="P44"/>
      <text:p text:style-name="P45"/>
      <text:p text:style-name="P46"><text:span text:style-name="T47">Please<text:s/></text:span><text:span text:style-name="T48">note that</text:span><text:span text:style-name="T49"><text:s/>if any topics</text:span><text:span text:style-name="T50"><text:s/>you may wish to speak on, can you let the Parish Clerk know at<text:s/></text:span><text:span text:style-name="T51">least two weeks</text:span><text:span text:style-name="T52"><text:s/>before the next scheduled meeting.</text:span></text:p>
      <text:p text:style-name="P53"/>
      <text:p text:style-name="P54"/>
      <text:p text:style-name="P55"/>
      <text:p text:style-name="P56"/>
      <text:p text:style-name="P57"/>
      <text:p text:style-name="P58"><text:span text:style-name="T59">M Fenwick Clerk to the Council <text:s/>March 2019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1" style:parent-style-name="Footer" style:family="paragraph">
      <style:text-properties style:font-name="Arial" style:font-name-complex="Arial" fo:font-size="8pt" style:font-size-asian="8pt" style:font-size-complex="8pt"/>
    </style:style>
    <style:style style:name="P12" style:parent-style-name="Footer" style:family="paragraph">
      <style:paragraph-properties fo:text-align="center"/>
      <style:text-properties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/>
        <text:p text:style-name="Header"/>
        <text:p text:style-name="Header"/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Header"/>
        <text:p text:style-name="P6">Parish Clark</text:p>
        <text:p text:style-name="P7">Chatwood Lodge</text:p>
        <text:p text:style-name="P8">Stainton Village</text:p>
        <text:p text:style-name="P9">Barnard Castle</text:p>
        <text:p text:style-name="P10">DL12 8RD</text:p>
      </style:header>
      <style:footer>
        <text:p text:style-name="P11">2019 03 11 <text:s/>AGENDA FOR EXTRA ORDINARY MEETING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19-03-04T16:49:00Z</meta:creation-date>
    <dc:date>2019-03-06T12:51:00Z</dc:date>
    <meta:print-date>2019-03-06T12:50:00Z</meta:print-date>
    <meta:template xlink:href="Normal" xlink:type="simple"/>
    <meta:editing-cycles>15</meta:editing-cycles>
    <meta:editing-duration>PT23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0" meta:character-count="871" meta:row-count="6" meta:non-whitespace-character-count="742"/>
  </office:meta>
</office:document-meta>
</file>