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Spacing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14" style:parent-style-name="NoSpacing" style:family="paragraph">
      <style:paragraph-properties fo:margin-left="0.4722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5" style:parent-style-name="ListParagraph" style:family="paragraph">
      <style:paragraph-properties fo:text-align="justify" fo:margin-left="0in">
        <style:tab-stops/>
      </style:paragraph-properties>
    </style:style>
    <style:style style:name="T16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8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9" style:parent-style-name="DefaultParagraphFont" style:family="text">
      <style:text-properties style:font-name="Arial" style:font-name-complex="Arial" fo:font-weight="bold" style:font-weight-asian="bold" style:text-position="super 66.6%" fo:font-size="12pt" style:font-size-asian="12pt" style:font-size-complex="12pt"/>
    </style:style>
    <style:style style:name="T20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5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6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7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8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9" style:parent-style-name="Normal" style:family="paragraph">
      <style:paragraph-properties fo:margin-bottom="0in" fo:margin-left="0.1972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0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1" style:parent-style-name="Normal" style:family="paragraph">
      <style:paragraph-properties fo:margin-bottom="0in" fo:margin-left="0.25in">
        <style:tab-stops/>
      </style:paragraph-properties>
    </style:style>
    <style:style style:name="T3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3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3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5" style:parent-style-name="Normal" style:family="paragraph">
      <style:paragraph-properties fo:margin-bottom="0in" fo:margin-left="0.25in">
        <style:tab-stops/>
      </style:paragraph-properties>
    </style:style>
    <style:style style:name="T3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7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3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9" style:parent-style-name="Normal" style:family="paragraph">
      <style:paragraph-properties fo:margin-bottom="0in" fo:margin-left="0.25in">
        <style:tab-stops/>
      </style:paragraph-properties>
    </style:style>
    <style:style style:name="T4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4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42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4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4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45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46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47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48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49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0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1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2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3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4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5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6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7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8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9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60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61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62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63" style:parent-style-name="Normal" style:family="paragraph">
      <style:paragraph-properties fo:margin-bottom="0in"/>
    </style:style>
    <style:style style:name="T6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5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66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67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68" style:parent-style-name="Normal" style:family="paragraph">
      <style:paragraph-properties fo:margin-bottom="0in"/>
    </style:style>
    <style:style style:name="T69" style:parent-style-name="DefaultParagraphFont" style:family="text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4"/>
      <text:p text:style-name="P15"><text:span text:style-name="T16">NOTICE IS HEREBY GIVEN</text:span><text:span text:style-name="T17"><text:s/>that a meeting of Marwood Parish Council Annual Meeting will take place on<text:s/></text:span><text:span text:style-name="T18">Tuesday 11</text:span><text:span text:style-name="T19">th</text:span><text:span text:style-name="T20"><text:s text:c="2"/>May 2021 commencing at 7.00pm at Marwood Social Centre</text:span><text:span text:style-name="T21"><text:s/>to which all<text:s/></text:span><text:span text:style-name="T22">council members are hereby summoned. <text:s/>Please note this is a Face to Face meeting and all precautions regarding safety will be <text:s/>adhered too.<text:s/></text:span></text:p>
      <text:p text:style-name="P23">AGENDA</text:p>
      <text:p text:style-name="P24"/>
      <text:p text:style-name="P25">1. <text:s/>Apologies</text:p>
      <text:p text:style-name="P26">2. <text:s/>Declaration of Interests</text:p>
      <text:p text:style-name="P27">3. <text:s/>Declaration of Dispensations</text:p>
      <text:p text:style-name="P28">4. <text:s/>Chairman’s Welcome and review<text:s/></text:p>
      <text:p text:style-name="P29"><text:s/>5. <text:s/>Election of Chairman, Vice Chairman</text:p>
      <text:p text:style-name="P30">6. <text:s/>To approve Minutes of Meetings see below:</text:p>
      <text:p text:style-name="P31"><text:span text:style-name="T32"><text:s text:c="5"/>6.1 <text:s/>Sub Committee Minutes held on Tuesday 25</text:span><text:span text:style-name="T33">th</text:span><text:span text:style-name="T34"><text:s/>February 2021</text:span></text:p>
      <text:p text:style-name="P35"><text:span text:style-name="T36"><text:s text:c="5"/>6.2 <text:s/>Extra Ordinary Minutes held on Friday 5</text:span><text:span text:style-name="T37">th<text:s/></text:span><text:span text:style-name="T38"><text:s/>March 2021</text:span></text:p>
      <text:p text:style-name="P39"><text:span text:style-name="T40"><text:s text:c="5"/>6.3 <text:s/>Parish Council Meeting<text:s/></text:span><text:span text:style-name="T41"><text:s text:c="2"/>Minutes held on Tuesday 9</text:span><text:span text:style-name="T42">th</text:span><text:span text:style-name="T43"><text:s/>March 2021.<text:s/></text:span></text:p>
      <text:p text:style-name="P44"><text:s text:c="5"/>7. <text:s/>Financial – Precept, End of Year Accounts, Mazars (outside body for Auditing)</text:p>
      <text:p text:style-name="P45"><text:s text:c="10"/>update and additional <text:s/>names for signature for both Current <text:s/>Account and<text:s/></text:p>
      <text:p text:style-name="P46"><text:s text:c="10"/>Reserved Account.<text:s/></text:p>
      <text:p text:style-name="P47"><text:s text:c="5"/>8. <text:s/>Correspondence</text:p>
      <text:p text:style-name="P48"><text:s text:c="10"/>8.1 <text:s/>Marwood Parish Council sent condolences to the Queen and the Royal<text:s/></text:p>
      <text:p text:style-name="P49"><text:s text:c="17"/>Family for the death of His Royal Highness Prince Philip Duke of Edinburgh<text:s/></text:p>
      <text:p text:style-name="P50"><text:s text:c="17"/>in the book of condolences <text:s/>on <text:s/>the Buckingham Palace website.</text:p>
      <text:p text:style-name="P51"><text:s text:c="4"/>9. <text:s text:c="2"/>Recommendation to the Council to accept Financial Regulations, Standing <text:s/></text:p>
      <text:p text:style-name="P52"><text:s text:c="10"/>Orders. <text:s/></text:p>
      <text:p text:style-name="P53"><text:s text:c="2"/>10. <text:s text:c="2"/>Castle Vale Garden – Update<text:s/></text:p>
      <text:p text:style-name="P54"><text:s text:c="2"/>11. <text:s text:c="2"/>Update on Notice Board and Bench</text:p>
      <text:p text:style-name="P55"><text:s text:c="2"/>12. <text:s text:c="2"/>Recommendation to the Council that a donation of £100.00 be paid for wild <text:s/></text:p>
      <text:p text:style-name="P56"><text:s text:c="10"/>flower seeds on Darlington Road<text:s/></text:p>
      <text:p text:style-name="P57"><text:s text:c="2"/>13. <text:s text:c="2"/>New Chairman’s – Declaration of Acceptance.</text:p>
      <text:p text:style-name="P58"><text:s text:c="2"/>14. <text:s text:c="2"/>Purchasing a new map of Marwood Parish’s Boundary<text:s/></text:p>
      <text:p text:style-name="P59"><text:s text:c="2"/>15. <text:s text:c="2"/>Date of next meetings to be advised.</text:p>
      <text:p text:style-name="P60"/>
      <text:p text:style-name="P61"/>
      <text:p text:style-name="P62">Please note that if there are any topics you may wish to speak on, can you inform the<text:s/></text:p>
      <text:p text:style-name="P63"><text:span text:style-name="T64">Parish Clerk.</text:span></text:p>
      <text:p text:style-name="P65"/>
      <text:p text:style-name="P66"/>
      <text:p text:style-name="P67"/>
      <text:p text:style-name="P68"><text:span text:style-name="T69">M Fenwick Clerk to the Council <text:s/>May 2021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/>
      <style:text-properties fo:hyphenate="false"/>
    </style:style>
    <style:style style:name="BalloonText" style:display-name="Balloon Text" style:family="paragraph" style:parent-style-name="Standard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451in" fo:margin-bottom="0.4923in" fo:margin-right="0.8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66in"/>
      </style:header-style>
      <style:footer-style>
        <style:header-footer-properties style:dynamic-spacing="true" fo:min-height="-0.0986in"/>
      </style:footer-style>
    </style:page-layout>
    <style:style style:name="T2" style:parent-style-name="DefaultParagraphFont" style:family="text">
      <style:text-properties style:language-asian="en" style:country-asian="GB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end"/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Footer" style:family="paragraph">
      <style:text-properties fo:font-size="9pt" style:font-size-asian="9pt" style:font-size-complex="9pt"/>
    </style:style>
    <style:style style:name="P11" style:parent-style-name="Footer" style:family="paragraph">
      <style:paragraph-properties fo:text-align="center"/>
      <style:text-properties fo:color="#1F497D" fo:font-size="8pt" style:font-size-asian="8pt" style:font-size-complex="8pt"/>
    </style:style>
    <style:style style:name="P12" style:parent-style-name="Footer" style:family="paragraph">
      <style:paragraph-properties fo:text-align="center"/>
    </style:style>
    <style:style style:name="T13" style:parent-style-name="DefaultParagraphFont" style:family="text">
      <style:text-properties fo:color="#1F497D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><text:span text:style-name="T2"><draw:frame draw:z-index="251659264" draw:style-name="a0" draw:name="1" text:anchor-type="paragraph" svg:x="5.1146in" svg:y="-0.1008in" svg:width="1.5311in" svg:height="1.2626in" style:rel-width="scale" style:rel-height="scale"><draw:image xlink:href="media/image1.jpg" xlink:type="simple" xlink:show="embed" xlink:actuate="onLoad"/><svg:title/><svg:desc/></draw:frame></text:span></text:p>
        <text:p text:style-name="Header"/>
        <text:p text:style-name="P3"/>
        <text:p text:style-name="P4"/>
        <text:p text:style-name="P5"/>
        <text:p text:style-name="P6">Chatwood Lodge</text:p>
        <text:p text:style-name="P7">Chatwood Lodge Stainton Village</text:p>
        <text:p text:style-name="P8">Barnard Castle</text:p>
        <text:p text:style-name="P9">DL12 8RD</text:p>
      </style:header>
      <style:footer>
        <text:p text:style-name="P10">2021 05 11 <text:s/>MARWOOD ANNUAL PARISH COUNCIL MEETING AGENDA<text:s/></text:p>
        <text:p text:style-name="P11">01833 637392 <text:s text:c="2"/>• <text:s text:c="2"/>marwoodparishcouncil@outlook.com</text:p>
        <text:p text:style-name="P12"><text:a xlink:href="http://www.marwoodparishcouncil.co.uk/" office:target-frame-name="_top" xlink:show="replace"><text:span text:style-name="T13">www.marwoodparishcouncil.co.uk</text:span></text:a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ark Tomlinson</meta:initial-creator>
    <dc:creator>Marwood PC</dc:creator>
    <meta:creation-date>2021-05-12T10:28:00Z</meta:creation-date>
    <dc:date>2021-07-12T11:53:00Z</dc:date>
    <meta:print-date>2021-05-11T15:26:00Z</meta:print-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72" meta:character-count="1825" meta:row-count="12" meta:non-whitespace-character-count="1556"/>
  </office:meta>
</office:document-meta>
</file>