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color="#800000" fo:font-size="14pt" style:font-size-asian="14pt" style:font-size-complex="14pt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T8" style:parent-style-name="DefaultParagraphFont" style:family="text">
      <style:text-properties style:text-position="super 66.6%"/>
    </style:style>
    <style:style style:name="P9" style:parent-style-name="Standard" style:family="paragraph">
      <style:text-properties fo:font-weight="bold" style:font-weight-asian="bold" style:font-weight-complex="bold"/>
    </style:style>
    <style:style style:name="P10" style:parent-style-name="Standard" style:list-style-name="LFO1" style:family="paragraph"/>
    <style:style style:name="P11" style:parent-style-name="Standard" style:list-style-name="LFO1" style:family="paragraph"/>
    <style:style style:name="P12" style:parent-style-name="Standard" style:list-style-name="LFO1" style:family="paragraph"/>
    <style:style style:name="P13" style:parent-style-name="Standard" style:list-style-name="LFO1" style:family="paragraph"/>
    <style:style style:name="T14" style:parent-style-name="DefaultParagraphFont" style:family="text">
      <style:text-properties style:text-position="super 66.6%"/>
    </style:style>
    <style:style style:name="P15" style:parent-style-name="Standard" style:list-style-name="LFO1" style:family="paragraph"/>
    <style:style style:name="T16" style:parent-style-name="DefaultParagraphFont" style:family="text">
      <style:text-properties style:text-position="super 66.6%"/>
    </style:style>
    <style:style style:name="P17" style:parent-style-name="Standard" style:list-style-name="LFO1" style:family="paragraph"/>
    <style:style style:name="P18" style:parent-style-name="Standard" style:list-style-name="LFO1" style:family="paragraph"/>
    <style:style style:name="P19" style:parent-style-name="Standard" style:list-style-name="LFO1" style:family="paragraph"/>
    <style:style style:name="P20" style:parent-style-name="Standard" style:list-style-name="LFO1" style:family="paragraph"/>
    <style:style style:name="P21" style:parent-style-name="Standard" style:list-style-name="LFO1" style:family="paragraph"/>
    <style:style style:name="P22" style:parent-style-name="Standard" style:list-style-name="LFO1" style:family="paragraph"/>
    <style:style style:name="P23" style:parent-style-name="Standard" style:list-style-name="LFO1" style:family="paragraph"/>
    <style:style style:name="P24" style:parent-style-name="Standard" style:list-style-name="LFO1" style:family="paragraph"/>
    <style:style style:name="P25" style:parent-style-name="Standard" style:list-style-name="LFO1" style:family="paragraph"/>
    <style:style style:name="P26" style:parent-style-name="Standard" style:family="paragraph">
      <style:paragraph-properties fo:text-indent="0.4923in"/>
    </style:style>
    <style:style style:name="P27" style:parent-style-name="Standard" style:list-style-name="LFO1" style:family="paragraph"/>
    <style:style style:name="P28" style:parent-style-name="Standard" style:list-style-name="LFO1" style:family="paragraph"/>
    <style:style style:name="P29" style:parent-style-name="Standard" style:list-style-name="LFO1" style:family="paragraph"/>
  </office:automatic-styles>
  <office:body>
    <office:text text:use-soft-page-breaks="true">
      <text:p text:style-name="P1">Marwood Parish Council</text:p>
      <text:p text:style-name="P2"/>
      <text:p text:style-name="P3">Parish Clerk M Fenwick, Chatwood Lodge Stainton Village Barnard Castle DL12 8RD</text:p>
      <text:p text:style-name="P4"/>
      <text:p text:style-name="P5">e mail: marwoodparishcouncil@outlook.com</text:p>
      <text:p text:style-name="P6"/>
      <text:p text:style-name="P7"/>
      <text:p text:style-name="Standard">You are<text:s/>hereby summoned to attend a Parish Council Meeting for Marwood Parish Council.</text:p>
      <text:p text:style-name="Standard"/>
      <text:p text:style-name="Standard">To be held on Wednesday 9<text:span text:style-name="T8">th</text:span><text:s/>September 2015 at Marwood Social Centre at 7.30 pm</text:p>
      <text:p text:style-name="Standard"/>
      <text:p text:style-name="Standard"/>
      <text:p text:style-name="P9">Agenda</text:p>
      <text:p text:style-name="Standard"/>
      <text:list text:style-name="LFO1" text:continue-numbering="true">
        <text:list-item>
          <text:p text:style-name="P10">Apologies and approval of absences</text:p>
        </text:list-item>
        <text:list-item>
          <text:p text:style-name="P11">To receive declarations of interest</text:p>
        </text:list-item>
        <text:list-item>
          <text:p text:style-name="P12">To consider requests for dispensations</text:p>
        </text:list-item>
        <text:list-item>
          <text:p text:style-name="P13">Approve Minutes of Marwood Annual Parish Council Meeting held on 6<text:span text:style-name="T14">th</text:span><text:s/>May 2015</text:p>
        </text:list-item>
        <text:list-item>
          <text:p text:style-name="P15">Approve Minutes of Marwood Parish Meeting held on 24<text:span text:style-name="T16">th</text:span><text:s/>June 2015</text:p>
        </text:list-item>
        <text:list-item>
          <text:p text:style-name="P17">Correspondence Received</text:p>
        </text:list-item>
        <text:list-item>
          <text:p text:style-name="P18">Financial Matters</text:p>
        </text:list-item>
        <text:list-item>
          <text:p text:style-name="P19">BDO – External Auditors</text:p>
        </text:list-item>
        <text:list-item>
          <text:p text:style-name="P20">Naming of new<text:s/>development at High Riggs (Castle Vale)</text:p>
        </text:list-item>
        <text:list-item>
          <text:p text:style-name="P21">Development at High Riggs, Darlington Road (Taylor Wimpey)</text:p>
        </text:list-item>
        <text:list-item>
          <text:p text:style-name="P22">Durham County Council – Medium Term Financial Planning and 2016/17 Budget Setting</text:p>
        </text:list-item>
        <text:list-item>
          <text:p text:style-name="P23">Durham County Council – A67 Darlington Road – Traffic Speeds</text:p>
        </text:list-item>
        <text:list-item>
          <text:p text:style-name="P24">Nat West (Updating Business Accounts)</text:p>
        </text:list-item>
        <text:list-item>
          <text:p text:style-name="P25">Health Watch County Durham – Voluntary Transport to Hospital Appointments</text:p>
        </text:list-item>
      </text:list>
      <text:p text:style-name="P26">Transport Assistance</text:p>
      <text:list text:style-name="LFO1" text:continue-numbering="true">
        <text:list-item>
          <text:p text:style-name="P27">Durham County Council – Register of Disclosable Pecuniary and Other Registerable interests</text:p>
        </text:list-item>
        <text:list-item>
          <text:p text:style-name="P28">Website design for Marwood Parish Council</text:p>
        </text:list-item>
        <text:list-item>
          <text:p text:style-name="P29">Other Topics</text:p>
        </text:list-item>
      </text:list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E M Fenwick Clerk to the Council</text:p>
      <text:p text:style-name="Standard">August 2015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tley Fenwick</meta:initial-creator>
    <dc:creator>Jamie McBain</dc:creator>
    <meta:creation-date>2015-11-05T13:35:00Z</meta:creation-date>
    <dc:date>2018-06-15T15:41:00Z</dc:date>
    <meta:print-date>2015-11-05T14:04:00Z</meta:print-date>
    <meta:template xlink:href="Normal.dotm" xlink:type="simple"/>
    <meta:editing-cycles>10</meta:editing-cycles>
    <meta:editing-duration>PT1080S</meta:editing-duration>
    <meta:document-statistic meta:page-count="1" meta:paragraph-count="2" meta:word-count="183" meta:character-count="1228" meta:row-count="8" meta:non-whitespace-character-count="1047"/>
  </office:meta>
</office:document-meta>
</file>